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icrosoft JhengHei Light" svg:font-family="&quot;Microsoft JhengHei Light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/>
      <style:text-properties style:font-name="Microsoft JhengHei Light" style:font-name-asian="Microsoft JhengHei Light" style:font-name-complex="Microsoft JhengHei Light" style:font-family-generic="swiss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Microsoft JhengHei Light" style:font-name-asian="Microsoft JhengHei Light" style:font-name-complex="Microsoft JhengHei Light" style:font-family-generic="swiss"/>
    </style:style>
    <style:style style:name="ce4" style:family="table-cell" style:parent-style-name="Default" style:data-style-name="N0">
      <style:table-cell-properties style:vertical-align="middle"/>
      <style:text-properties style:font-name="Microsoft JhengHei Light" style:font-name-asian="Microsoft JhengHei Light" style:font-name-complex="Microsoft JhengHei Light" fo:font-size="16pt" style:font-size-asian="16pt" style:font-size-complex="16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middle"/>
      <style:text-properties style:font-name="Microsoft JhengHei Light" style:font-name-asian="Microsoft JhengHei Light" style:font-name-complex="Microsoft JhengHei Light" style:font-family-generic="swiss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Microsoft JhengHei Light" style:font-name-asian="Microsoft JhengHei Light" style:font-name-complex="Microsoft JhengHei Light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E699"/>
      <style:text-properties fo:color="#000000"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#FFE699"/>
      <style:text-properties fo:color="#000000"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middle" fo:background-color="#FFF2CC"/>
      <style:text-properties fo:color="#00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E699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#FFE699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Microsoft JhengHei Light" style:font-name-asian="Microsoft JhengHei Light" style:font-name-complex="Microsoft JhengHei Light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middle" fo:background-color="#FFE699"/>
      <style:text-properties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#FFE699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FFE699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0">
      <style:table-cell-properties fo:border="thin solid #000000" style:vertical-align="middle" fo:background-color="#FFF2CC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2CC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2CC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2CC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2CC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2CC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2C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2CC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36875cm" style:use-optimal-column-width="true"/>
    </style:style>
    <style:style style:name="co2" style:family="table-column">
      <style:table-column-properties fo:break-before="auto" style:column-width="5.265208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8.89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1.42875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2.936875cm"/>
    </style:style>
    <style:style style:name="co10" style:family="table-column">
      <style:table-column-properties fo:break-before="auto" style:column-width="3.94229166666667cm" style:use-optimal-column-width="true"/>
    </style:style>
    <style:style style:name="co11" style:family="table-column">
      <style:table-column-properties fo:break-before="auto" style:column-width="10.4510416666667cm"/>
    </style:style>
    <style:style style:name="co12" style:family="table-column">
      <style:table-column-properties fo:break-before="auto" style:column-width="2.32833333333333cm"/>
    </style:style>
    <style:style style:name="co13" style:family="table-column">
      <style:table-column-properties fo:break-before="auto" style:column-width="4.10104166666667cm"/>
    </style:style>
    <style:style style:name="co14" style:family="table-column">
      <style:table-column-properties fo:break-before="auto" style:column-width="1.666875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20.25pt" style:use-optimal-row-height="tru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西醫診所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9"/>
        <table:table-column table:style-name="co6" table:number-columns-repeated="6" table:default-cell-style-name="ce2"/>
        <table:table-column table:style-name="co7" table:number-columns-repeated="11" table:default-cell-style-name="ce2"/>
        <table:table-column table:style-name="co8" table:number-columns-repeated="16362" table:default-cell-style-name="ce2"/>
        <table:table-row table:style-name="ro1">
          <table:table-cell office:value-type="string" table:number-columns-spanned="11" table:number-rows-spanned="1" table:style-name="ce33">
            <text:p>桃園市提供預防保健癌症篩檢西醫診所</text:p>
          </table:table-cell>
          <table:covered-table-cell table:number-columns-repeated="10"/>
          <table:table-cell table:style-name="ce4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32">
            <text:p>醫事機構代碼</text:p>
          </table:table-cell>
          <table:table-cell office:value-type="string" table:number-columns-spanned="1" table:number-rows-spanned="2" table:style-name="ce32">
            <text:p>醫事機構名稱</text:p>
          </table:table-cell>
          <table:table-cell office:value-type="string" table:number-columns-spanned="1" table:number-rows-spanned="2" table:style-name="ce39">
            <text:p>行政區</text:p>
          </table:table-cell>
          <table:table-cell office:value-type="string" table:number-columns-spanned="1" table:number-rows-spanned="2" table:style-name="ce39">
            <text:p>地址</text:p>
          </table:table-cell>
          <table:table-cell office:value-type="string" table:number-columns-spanned="1" table:number-rows-spanned="2" table:style-name="ce40">
            <text:p>電話</text:p>
          </table:table-cell>
          <table:table-cell office:value-type="string" table:number-columns-spanned="6" table:number-rows-spanned="1" table:style-name="ce32">
            <text:p>提供篩檢項目</text:p>
          </table:table-cell>
          <table:covered-table-cell table:number-columns-repeated="5"/>
          <table:table-cell table:style-name="ce5"/>
          <table:table-cell table:number-columns-repeated="16372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糞便潛血檢查</text:p>
            <text:p>(大腸癌)</text:p>
          </table:table-cell>
          <table:table-cell office:value-type="string" table:style-name="ce14">
            <text:p>口腔黏膜檢查</text:p>
            <text:p>(口腔癌)</text:p>
          </table:table-cell>
          <table:table-cell office:value-type="string" table:style-name="ce14">
            <text:p>子宮頸抹片</text:p>
            <text:p>(子宮頸癌)</text:p>
          </table:table-cell>
          <table:table-cell office:value-type="string" table:style-name="ce14">
            <text:p>乳房X光攝影</text:p>
            <text:p>(乳癌)</text:p>
          </table:table-cell>
          <table:table-cell office:value-type="string" table:style-name="ce14">
            <text:p>胸部低劑量電腦斷層掃描</text:p>
            <text:p>(肺癌)</text:p>
          </table:table-cell>
          <table:table-cell office:value-type="string" table:style-name="ce14">
            <text:p>糞便檢測幽門螺旋桿菌</text:p>
            <text:p>(胃癌)</text:p>
          </table:table-cell>
          <table:table-cell table:style-name="ce6"/>
          <table:table-cell table:number-columns-repeated="10" table:style-name="ce3"/>
          <table:table-cell table:number-columns-repeated="16362"/>
        </table:table-row>
        <table:table-row table:style-name="ro2">
          <table:table-cell office:value-type="float" office:value="3532018968" table:style-name="ce8">
            <text:p>3532018968</text:p>
          </table:table-cell>
          <table:table-cell office:value-type="string" table:style-name="ce8">
            <text:p>同心藝文診所</text:p>
          </table:table-cell>
          <table:table-cell office:value-type="string" table:style-name="ce9">
            <text:p>桃園區</text:p>
          </table:table-cell>
          <table:table-cell office:value-type="string" table:style-name="ce8">
            <text:p>桃園市桃園區新埔六街１８３號１樓</text:p>
          </table:table-cell>
          <table:table-cell office:value-type="float" office:value="2712002" table:style-name="ce16">
            <text:p>2712002</text:p>
          </table:table-cell>
          <table:table-cell office:value-type="string" table:style-name="ce9">
            <text:p>V</text:p>
          </table:table-cell>
          <table:table-cell office:value-type="string" table:style-name="ce9">
            <text:p>V</text:p>
          </table:table-cell>
          <table:table-cell office:value-type="string" table:style-name="ce9">
            <text:p>V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9170" table:style-name="ce10">
            <text:p>3532019170</text:p>
          </table:table-cell>
          <table:table-cell office:value-type="string" table:style-name="ce10">
            <text:p>中路翊菁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路５０５及５０７號１樓至夾層</text:p>
          </table:table-cell>
          <table:table-cell office:value-type="float" office:value="2150071" table:style-name="ce17">
            <text:p>215007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1923" table:style-name="ce10">
            <text:p>3532011923</text:p>
          </table:table-cell>
          <table:table-cell office:value-type="string" table:style-name="ce10">
            <text:p>袁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長安里永安路５７２號</text:p>
          </table:table-cell>
          <table:table-cell office:value-type="float" office:value="3267364" table:style-name="ce17">
            <text:p>3267364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2591" table:style-name="ce10">
            <text:p>3532012591</text:p>
          </table:table-cell>
          <table:table-cell office:value-type="string" table:style-name="ce10">
            <text:p>桃庚聯合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國際路２段３６號１樓、３８號２樓</text:p>
          </table:table-cell>
          <table:table-cell office:value-type="float" office:value="3705119" table:style-name="ce17">
            <text:p>37051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2804" table:style-name="ce10">
            <text:p>3532012804</text:p>
          </table:table-cell>
          <table:table-cell office:value-type="string" table:style-name="ce10">
            <text:p>柯福順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６０５號１樓</text:p>
          </table:table-cell>
          <table:table-cell office:value-type="float" office:value="2201122" table:style-name="ce17">
            <text:p>220112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2948" table:style-name="ce10">
            <text:p>3532012948</text:p>
          </table:table-cell>
          <table:table-cell office:value-type="string" table:style-name="ce10">
            <text:p>孫德金小兒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桃鶯路２０９號１樓</text:p>
          </table:table-cell>
          <table:table-cell office:value-type="float" office:value="3778759" table:style-name="ce17">
            <text:p>377875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2966" table:style-name="ce10">
            <text:p>3532012966</text:p>
          </table:table-cell>
          <table:table-cell office:value-type="string" table:style-name="ce10">
            <text:p>鴻林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567號</text:p>
          </table:table-cell>
          <table:table-cell office:value-type="float" office:value="3377088" table:style-name="ce17">
            <text:p>33770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4308" table:style-name="ce10">
            <text:p>3532014308</text:p>
          </table:table-cell>
          <table:table-cell office:value-type="string" table:style-name="ce10">
            <text:p>偉勝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５５８號一樓</text:p>
          </table:table-cell>
          <table:table-cell office:value-type="float" office:value="3473858" table:style-name="ce17">
            <text:p>347385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4773" table:style-name="ce10">
            <text:p>3532014773</text:p>
          </table:table-cell>
          <table:table-cell office:value-type="string" table:style-name="ce10">
            <text:p>何翊菁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埔六街１２３號</text:p>
          </table:table-cell>
          <table:table-cell office:value-type="float" office:value="3551192" table:style-name="ce17">
            <text:p>355119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5065" table:style-name="ce10">
            <text:p>3532015065</text:p>
          </table:table-cell>
          <table:table-cell office:value-type="string" table:style-name="ce10">
            <text:p>陳治平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８００號１樓</text:p>
          </table:table-cell>
          <table:table-cell office:value-type="float" office:value="3602100" table:style-name="ce17">
            <text:p>36021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5529" table:style-name="ce10">
            <text:p>3532015529</text:p>
          </table:table-cell>
          <table:table-cell office:value-type="string" table:style-name="ce10">
            <text:p>聖昌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業路一段３１８號１樓</text:p>
          </table:table-cell>
          <table:table-cell office:value-type="float" office:value="3150732" table:style-name="ce17">
            <text:p>315073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5731" table:style-name="ce10">
            <text:p>3532015731</text:p>
          </table:table-cell>
          <table:table-cell office:value-type="string" table:style-name="ce10">
            <text:p>振興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５２７號１樓及２樓</text:p>
          </table:table-cell>
          <table:table-cell office:value-type="float" office:value="3332077" table:style-name="ce17">
            <text:p>333207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5814" table:style-name="ce10">
            <text:p>3532015814</text:p>
          </table:table-cell>
          <table:table-cell office:value-type="string" table:style-name="ce10">
            <text:p>桃安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成功路2段65號</text:p>
          </table:table-cell>
          <table:table-cell office:value-type="float" office:value="3382788" table:style-name="ce17">
            <text:p>33827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 table:style-name="ce2"/>
        </table:table-row>
        <table:table-row table:style-name="ro2">
          <table:table-cell office:value-type="float" office:value="3532016357" table:style-name="ce10">
            <text:p>3532016357</text:p>
          </table:table-cell>
          <table:table-cell office:value-type="string" table:style-name="ce10">
            <text:p>全家親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６０５號</text:p>
          </table:table-cell>
          <table:table-cell office:value-type="float" office:value="3358585" table:style-name="ce17">
            <text:p>335858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6517" table:style-name="ce10">
            <text:p>3532016517</text:p>
          </table:table-cell>
          <table:table-cell office:value-type="string" table:style-name="ce10">
            <text:p>聖德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興西路二段69巷3號1樓</text:p>
          </table:table-cell>
          <table:table-cell office:value-type="float" office:value="3562319" table:style-name="ce17">
            <text:p>35623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6571" table:style-name="ce10">
            <text:p>3532016571</text:p>
          </table:table-cell>
          <table:table-cell office:value-type="string" table:style-name="ce10">
            <text:p>家和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業路２段１３號１樓</text:p>
          </table:table-cell>
          <table:table-cell office:value-type="float" office:value="3575170" table:style-name="ce17">
            <text:p>357517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713" table:style-name="ce10">
            <text:p>3532016713</text:p>
          </table:table-cell>
          <table:table-cell office:value-type="string" table:style-name="ce10">
            <text:p>大順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南平路３０２－３號１樓</text:p>
          </table:table-cell>
          <table:table-cell office:value-type="float" office:value="3167585" table:style-name="ce17">
            <text:p>316758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7176" table:style-name="ce10">
            <text:p>3532017176</text:p>
          </table:table-cell>
          <table:table-cell office:value-type="string" table:style-name="ce10">
            <text:p>盛軒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南平路３０２－５號１樓</text:p>
          </table:table-cell>
          <table:table-cell office:value-type="float" office:value="3552345" table:style-name="ce17">
            <text:p>355234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238" table:style-name="ce10">
            <text:p>3532017238</text:p>
          </table:table-cell>
          <table:table-cell office:value-type="string" table:style-name="ce10">
            <text:p>同德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北路４２２號１樓之１</text:p>
          </table:table-cell>
          <table:table-cell office:value-type="float" office:value="3577766" table:style-name="ce17">
            <text:p>35777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8217" table:style-name="ce10">
            <text:p>3532018217</text:p>
          </table:table-cell>
          <table:table-cell office:value-type="string" table:style-name="ce10">
            <text:p>寶順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寶山街２３９號１樓、２樓</text:p>
          </table:table-cell>
          <table:table-cell office:value-type="float" office:value="3560127" table:style-name="ce17">
            <text:p>356012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8253" table:style-name="ce10">
            <text:p>3532018253</text:p>
          </table:table-cell>
          <table:table-cell office:value-type="string" table:style-name="ce10">
            <text:p>永安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路４６６號１樓、２樓</text:p>
          </table:table-cell>
          <table:table-cell office:value-type="float" office:value="3326415" table:style-name="ce17">
            <text:p>332641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379" table:style-name="ce10">
            <text:p>3532018379</text:p>
          </table:table-cell>
          <table:table-cell office:value-type="string" table:style-name="ce10">
            <text:p>豐年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南平路５８９號１樓</text:p>
          </table:table-cell>
          <table:table-cell office:value-type="float" office:value="3026859" table:style-name="ce17">
            <text:p>302685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9027" table:style-name="ce10">
            <text:p>3532019027</text:p>
          </table:table-cell>
          <table:table-cell office:value-type="string" table:style-name="ce10">
            <text:p>宏蘊親子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３６６號１樓</text:p>
          </table:table-cell>
          <table:table-cell office:value-type="float" office:value="3355568" table:style-name="ce17">
            <text:p>335556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0293" table:style-name="ce10">
            <text:p>3532010293</text:p>
          </table:table-cell>
          <table:table-cell office:value-type="string" table:style-name="ce10">
            <text:p>游賜海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興里永安路１７７號１樓</text:p>
          </table:table-cell>
          <table:table-cell office:value-type="float" office:value="3323019" table:style-name="ce17">
            <text:p>33230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0533" table:style-name="ce10">
            <text:p>3532010533</text:p>
          </table:table-cell>
          <table:table-cell office:value-type="string" table:style-name="ce10">
            <text:p>涂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和里中山路７０號</text:p>
          </table:table-cell>
          <table:table-cell office:value-type="float" office:value="3375285" table:style-name="ce17">
            <text:p>337528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441" table:style-name="ce10">
            <text:p>3532011441</text:p>
          </table:table-cell>
          <table:table-cell office:value-type="string" table:style-name="ce10">
            <text:p>惠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三民路３段２８２號</text:p>
          </table:table-cell>
          <table:table-cell office:value-type="float" office:value="3379496" table:style-name="ce17">
            <text:p>337949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2822" table:style-name="ce10">
            <text:p>3532012822</text:p>
          </table:table-cell>
          <table:table-cell office:value-type="string" table:style-name="ce10">
            <text:p>長榮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生里民生路２０８號</text:p>
          </table:table-cell>
          <table:table-cell office:value-type="float" office:value="3385600" table:style-name="ce17">
            <text:p>33856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362" table:style-name="ce10">
            <text:p>3532014362</text:p>
          </table:table-cell>
          <table:table-cell office:value-type="string" table:style-name="ce10">
            <text:p>向榮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生路１４１號１-２樓</text:p>
          </table:table-cell>
          <table:table-cell office:value-type="float" office:value="3339600" table:style-name="ce17">
            <text:p>33396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049" table:style-name="ce10">
            <text:p>3532011049</text:p>
          </table:table-cell>
          <table:table-cell office:value-type="string" table:style-name="ce10">
            <text:p>陳嘉禎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鎮安街３０號</text:p>
          </table:table-cell>
          <table:table-cell office:value-type="float" office:value="3322807" table:style-name="ce17">
            <text:p>332280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1218" table:style-name="ce10">
            <text:p>3532011218</text:p>
          </table:table-cell>
          <table:table-cell office:value-type="string" table:style-name="ce10">
            <text:p>李應燦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５２號</text:p>
          </table:table-cell>
          <table:table-cell office:value-type="float" office:value="3362578" table:style-name="ce17">
            <text:p>336257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414" table:style-name="ce10">
            <text:p>3532011414</text:p>
          </table:table-cell>
          <table:table-cell office:value-type="string" table:style-name="ce10">
            <text:p>陸勇亮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林里桃鶯路２７３號</text:p>
          </table:table-cell>
          <table:table-cell office:value-type="float" office:value="3623368" table:style-name="ce17">
            <text:p>362336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450" table:style-name="ce10">
            <text:p>3532011450</text:p>
          </table:table-cell>
          <table:table-cell office:value-type="string" table:style-name="ce10">
            <text:p>冠忠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雲林里昆明路５７號</text:p>
          </table:table-cell>
          <table:table-cell office:value-type="float" office:value="3638246" table:style-name="ce17">
            <text:p>363824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683" table:style-name="ce10">
            <text:p>3532011683</text:p>
          </table:table-cell>
          <table:table-cell office:value-type="string" table:style-name="ce10">
            <text:p>林瑞家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６７１號</text:p>
          </table:table-cell>
          <table:table-cell office:value-type="float" office:value="3564876" table:style-name="ce17">
            <text:p>356487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852" table:style-name="ce10">
            <text:p>3532011852</text:p>
          </table:table-cell>
          <table:table-cell office:value-type="string" table:style-name="ce10">
            <text:p>佳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復興路４０２號</text:p>
          </table:table-cell>
          <table:table-cell office:value-type="float" office:value="3382280" table:style-name="ce17">
            <text:p>338228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055" table:style-name="ce10">
            <text:p>3532012055</text:p>
          </table:table-cell>
          <table:table-cell office:value-type="string" table:style-name="ce10">
            <text:p>保家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寶山街５９號一樓</text:p>
          </table:table-cell>
          <table:table-cell office:value-type="float" office:value="3553097" table:style-name="ce17">
            <text:p>355309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108" table:style-name="ce10">
            <text:p>3532012108</text:p>
          </table:table-cell>
          <table:table-cell office:value-type="string" table:style-name="ce10">
            <text:p>謝以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路３２９號</text:p>
          </table:table-cell>
          <table:table-cell office:value-type="float" office:value="3337788" table:style-name="ce17">
            <text:p>33377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475" table:style-name="ce10">
            <text:p>3532012475</text:p>
          </table:table-cell>
          <table:table-cell office:value-type="string" table:style-name="ce10">
            <text:p>康瑞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有路５０４號</text:p>
          </table:table-cell>
          <table:table-cell office:value-type="float" office:value="3462345" table:style-name="ce17">
            <text:p>346234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493" table:style-name="ce10">
            <text:p>3532012493</text:p>
          </table:table-cell>
          <table:table-cell office:value-type="string" table:style-name="ce10">
            <text:p>合康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國際路二段１０號</text:p>
          </table:table-cell>
          <table:table-cell office:value-type="float" office:value="3703009" table:style-name="ce17">
            <text:p>370300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564" table:style-name="ce10">
            <text:p>3532012564</text:p>
          </table:table-cell>
          <table:table-cell office:value-type="string" table:style-name="ce10">
            <text:p>昇暉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路273號1樓</text:p>
          </table:table-cell>
          <table:table-cell office:value-type="float" office:value="3366368" table:style-name="ce17">
            <text:p>336636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2617" table:style-name="ce10">
            <text:p>3532012617</text:p>
          </table:table-cell>
          <table:table-cell office:value-type="string" table:style-name="ce10">
            <text:p>聖家小兒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５２３號</text:p>
          </table:table-cell>
          <table:table-cell office:value-type="float" office:value="3382886" table:style-name="ce17">
            <text:p>338288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635" table:style-name="ce10">
            <text:p>3532012635</text:p>
          </table:table-cell>
          <table:table-cell office:value-type="string" table:style-name="ce10">
            <text:p>謝秋梅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有路428號1樓、3樓</text:p>
          </table:table-cell>
          <table:table-cell office:value-type="float" office:value="3151100" table:style-name="ce17">
            <text:p>31511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751" table:style-name="ce10">
            <text:p>3532012751</text:p>
          </table:table-cell>
          <table:table-cell office:value-type="string" table:style-name="ce10">
            <text:p>親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南平路１９５號１樓、２樓</text:p>
          </table:table-cell>
          <table:table-cell office:value-type="float" office:value="3172319" table:style-name="ce17">
            <text:p>31723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975" table:style-name="ce10">
            <text:p>3532012975</text:p>
          </table:table-cell>
          <table:table-cell office:value-type="string" table:style-name="ce10">
            <text:p>顧小兒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國際路一段１１４６號</text:p>
          </table:table-cell>
          <table:table-cell office:value-type="float" office:value="2202364" table:style-name="ce17">
            <text:p>2202364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4157" table:style-name="ce10">
            <text:p>3532014157</text:p>
          </table:table-cell>
          <table:table-cell office:value-type="string" table:style-name="ce10">
            <text:p>尚群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三民路三段５１２號</text:p>
          </table:table-cell>
          <table:table-cell office:value-type="float" office:value="3672348" table:style-name="ce17">
            <text:p>367234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4504" table:style-name="ce10">
            <text:p>3532014504</text:p>
          </table:table-cell>
          <table:table-cell office:value-type="string" table:style-name="ce10">
            <text:p>李應德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春日路３３７號</text:p>
          </table:table-cell>
          <table:table-cell office:value-type="float" office:value="3322100" table:style-name="ce17">
            <text:p>33221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595" table:style-name="ce10">
            <text:p>3532014595</text:p>
          </table:table-cell>
          <table:table-cell office:value-type="string" table:style-name="ce10">
            <text:p>正典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莊敬路一段３４２之５號一樓</text:p>
          </table:table-cell>
          <table:table-cell office:value-type="float" office:value="3560889" table:style-name="ce17">
            <text:p>356088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4666" table:style-name="ce10">
            <text:p>3532014666</text:p>
          </table:table-cell>
          <table:table-cell office:value-type="string" table:style-name="ce10">
            <text:p>美劭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路３８９號</text:p>
          </table:table-cell>
          <table:table-cell office:value-type="float" office:value="3368787" table:style-name="ce17">
            <text:p>336878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684" table:style-name="ce10">
            <text:p>3532014684</text:p>
          </table:table-cell>
          <table:table-cell office:value-type="string" table:style-name="ce10">
            <text:p>蘇裕哲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國鼎一街３６號</text:p>
          </table:table-cell>
          <table:table-cell office:value-type="float" office:value="3692335" table:style-name="ce17">
            <text:p>369233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782" table:style-name="ce10">
            <text:p>3532014782</text:p>
          </table:table-cell>
          <table:table-cell office:value-type="string" table:style-name="ce10">
            <text:p>李柏鋒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八０七號</text:p>
          </table:table-cell>
          <table:table-cell office:value-type="float" office:value="2207480" table:style-name="ce17">
            <text:p>220748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4808" table:style-name="ce10">
            <text:p>3532014808</text:p>
          </table:table-cell>
          <table:table-cell office:value-type="string" table:style-name="ce10">
            <text:p>永欣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興路１９３號１樓</text:p>
          </table:table-cell>
          <table:table-cell office:value-type="float" office:value="3587669" table:style-name="ce17">
            <text:p>358766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4871" table:style-name="ce10">
            <text:p>3532014871</text:p>
          </table:table-cell>
          <table:table-cell office:value-type="string" table:style-name="ce10">
            <text:p>吉兒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光東路107號</text:p>
          </table:table-cell>
          <table:table-cell office:value-type="float" office:value="3339995" table:style-name="ce17">
            <text:p>333999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924" table:style-name="ce10">
            <text:p>3532014924</text:p>
          </table:table-cell>
          <table:table-cell office:value-type="string" table:style-name="ce10">
            <text:p>胡錕杰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埔二街121號1樓</text:p>
          </table:table-cell>
          <table:table-cell office:value-type="float" office:value="3025371" table:style-name="ce17">
            <text:p>302537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951" table:style-name="ce10">
            <text:p>3532014951</text:p>
          </table:table-cell>
          <table:table-cell office:value-type="string" table:style-name="ce10">
            <text:p>蕭閔誌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平路９９號１樓</text:p>
          </table:table-cell>
          <table:table-cell office:value-type="float" office:value="2207911" table:style-name="ce17">
            <text:p>220791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997" table:style-name="ce10">
            <text:p>3532014997</text:p>
          </table:table-cell>
          <table:table-cell office:value-type="string" table:style-name="ce10">
            <text:p>良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南平路５１６號１樓、２樓及５１８號１樓</text:p>
          </table:table-cell>
          <table:table-cell office:value-type="float" office:value="3163335" table:style-name="ce17">
            <text:p>316333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5136" table:style-name="ce10">
            <text:p>3532015136</text:p>
          </table:table-cell>
          <table:table-cell office:value-type="string" table:style-name="ce10">
            <text:p>鑫庚內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興西路二段131、135號2樓</text:p>
          </table:table-cell>
          <table:table-cell office:value-type="float" office:value="3015866" table:style-name="ce17">
            <text:p>30158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5421" table:style-name="ce10">
            <text:p>3532015421</text:p>
          </table:table-cell>
          <table:table-cell office:value-type="string" table:style-name="ce10">
            <text:p>安美皮膚科耳鼻喉科專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８８２之１號１、２樓</text:p>
          </table:table-cell>
          <table:table-cell office:value-type="float" office:value="3565268" table:style-name="ce17">
            <text:p>356526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5556" table:style-name="ce10">
            <text:p>3532015556</text:p>
          </table:table-cell>
          <table:table-cell office:value-type="string" table:style-name="ce10">
            <text:p>永晉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上海路１１０號１樓</text:p>
          </table:table-cell>
          <table:table-cell office:value-type="float" office:value="3441199" table:style-name="ce17">
            <text:p>344119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5896" table:style-name="ce10">
            <text:p>3532015896</text:p>
          </table:table-cell>
          <table:table-cell office:value-type="string" table:style-name="ce10">
            <text:p>慈文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５６６號１樓</text:p>
          </table:table-cell>
          <table:table-cell office:value-type="float" office:value="3355482" table:style-name="ce17">
            <text:p>335548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5976" table:style-name="ce10">
            <text:p>3532015976</text:p>
          </table:table-cell>
          <table:table-cell office:value-type="string" table:style-name="ce10">
            <text:p>明欣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１０９８號１樓之１</text:p>
          </table:table-cell>
          <table:table-cell office:value-type="float" office:value="3169189" table:style-name="ce17">
            <text:p>316918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6080" table:style-name="ce10">
            <text:p>3532016080</text:p>
          </table:table-cell>
          <table:table-cell office:value-type="string" table:style-name="ce10">
            <text:p>健安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龍安街１１０號</text:p>
          </table:table-cell>
          <table:table-cell office:value-type="float" office:value="3922366" table:style-name="ce17">
            <text:p>39223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142" table:style-name="ce10">
            <text:p>3532016142</text:p>
          </table:table-cell>
          <table:table-cell office:value-type="string" table:style-name="ce10">
            <text:p>正興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桃鶯路452號</text:p>
          </table:table-cell>
          <table:table-cell office:value-type="float" office:value="3635453" table:style-name="ce17">
            <text:p>363545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6197" table:style-name="ce10">
            <text:p>3532016197</text:p>
          </table:table-cell>
          <table:table-cell office:value-type="string" table:style-name="ce10">
            <text:p>胡順志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埔六街67號1樓</text:p>
          </table:table-cell>
          <table:table-cell office:value-type="float" office:value="3258358" table:style-name="ce17">
            <text:p>325835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204" table:style-name="ce10">
            <text:p>3532016204</text:p>
          </table:table-cell>
          <table:table-cell office:value-type="string" table:style-name="ce10">
            <text:p>何秋勇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業路１段４３８號１樓</text:p>
          </table:table-cell>
          <table:table-cell office:value-type="float" office:value="3256538" table:style-name="ce17">
            <text:p>325653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6446" table:style-name="ce10">
            <text:p>3532016446</text:p>
          </table:table-cell>
          <table:table-cell office:value-type="string" table:style-name="ce10">
            <text:p>晨暘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寶山街235號1樓之2</text:p>
          </table:table-cell>
          <table:table-cell office:value-type="float" office:value="3175777" table:style-name="ce17">
            <text:p>317577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508" table:style-name="ce10">
            <text:p>3532016508</text:p>
          </table:table-cell>
          <table:table-cell office:value-type="string" table:style-name="ce10">
            <text:p>林信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業路１段１２９號、１３１號及１３１之１號</text:p>
          </table:table-cell>
          <table:table-cell office:value-type="float" office:value="3371100" table:style-name="ce17">
            <text:p>33711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624" table:style-name="ce10">
            <text:p>3532016624</text:p>
          </table:table-cell>
          <table:table-cell office:value-type="string" table:style-name="ce10">
            <text:p>樂康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經國路２０６號１樓、２樓</text:p>
          </table:table-cell>
          <table:table-cell office:value-type="float" office:value="3250362" table:style-name="ce17">
            <text:p>325036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642" table:style-name="ce10">
            <text:p>3532016642</text:p>
          </table:table-cell>
          <table:table-cell office:value-type="string" table:style-name="ce10">
            <text:p>莊家盛內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東路101號1樓</text:p>
          </table:table-cell>
          <table:table-cell office:value-type="float" office:value="3383676" table:style-name="ce17">
            <text:p>338367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786" table:style-name="ce10">
            <text:p>3532016786</text:p>
          </table:table-cell>
          <table:table-cell office:value-type="string" table:style-name="ce10">
            <text:p>簡家醫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復興路18號1樓</text:p>
          </table:table-cell>
          <table:table-cell office:value-type="float" office:value="3330356" table:style-name="ce17">
            <text:p>333035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919" table:style-name="ce10">
            <text:p>3532016919</text:p>
          </table:table-cell>
          <table:table-cell office:value-type="string" table:style-name="ce10">
            <text:p>大中骨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５６６號１、２樓及５６８號１樓</text:p>
          </table:table-cell>
          <table:table-cell office:value-type="float" office:value="3355482" table:style-name="ce17">
            <text:p>335548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928" table:style-name="ce10">
            <text:p>3532016928</text:p>
          </table:table-cell>
          <table:table-cell office:value-type="string" table:style-name="ce10">
            <text:p>光文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三民路一段１７１號１至２樓</text:p>
          </table:table-cell>
          <table:table-cell office:value-type="float" office:value="3353756" table:style-name="ce17">
            <text:p>335375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6982" table:style-name="ce10">
            <text:p>3532016982</text:p>
          </table:table-cell>
          <table:table-cell office:value-type="string" table:style-name="ce10">
            <text:p>蘇思明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昆明路９號１樓</text:p>
          </table:table-cell>
          <table:table-cell office:value-type="float" office:value="3639311" table:style-name="ce17">
            <text:p>363931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7005" table:style-name="ce10">
            <text:p>3532017005</text:p>
          </table:table-cell>
          <table:table-cell office:value-type="string" table:style-name="ce10">
            <text:p>鼎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興西路二段７６巷８號１、２樓</text:p>
          </table:table-cell>
          <table:table-cell office:value-type="float" office:value="2161159" table:style-name="ce17">
            <text:p>216115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130" table:style-name="ce10">
            <text:p>3532017130</text:p>
          </table:table-cell>
          <table:table-cell office:value-type="string" table:style-name="ce10">
            <text:p>龍和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龍安街１５３號１樓</text:p>
          </table:table-cell>
          <table:table-cell office:value-type="float" office:value="3786145" table:style-name="ce17">
            <text:p>378614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550" table:style-name="ce10">
            <text:p>3532017550</text:p>
          </table:table-cell>
          <table:table-cell office:value-type="string" table:style-name="ce10">
            <text:p>晨宏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莊敬路二段１０１號１樓</text:p>
          </table:table-cell>
          <table:table-cell office:value-type="float" office:value="3019088" table:style-name="ce17">
            <text:p>30190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569" table:style-name="ce10">
            <text:p>3532017569</text:p>
          </table:table-cell>
          <table:table-cell office:value-type="string" table:style-name="ce10">
            <text:p>義佳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同德十街４１號１樓</text:p>
          </table:table-cell>
          <table:table-cell office:value-type="float" office:value="3025035" table:style-name="ce17">
            <text:p>302503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7854" table:style-name="ce10">
            <text:p>3532017854</text:p>
          </table:table-cell>
          <table:table-cell office:value-type="string" table:style-name="ce10">
            <text:p>佑霖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寶慶路３７２號２樓、３８０號１樓、２樓</text:p>
          </table:table-cell>
          <table:table-cell office:value-type="float" office:value="3026166" table:style-name="ce17">
            <text:p>30261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7925" table:style-name="ce10">
            <text:p>3532017925</text:p>
          </table:table-cell>
          <table:table-cell office:value-type="string" table:style-name="ce10">
            <text:p>愛兒親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慈文路１９２號１樓</text:p>
          </table:table-cell>
          <table:table-cell office:value-type="float" office:value="3554766" table:style-name="ce17">
            <text:p>35547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039" table:style-name="ce10">
            <text:p>3532018039</text:p>
          </table:table-cell>
          <table:table-cell office:value-type="string" table:style-name="ce10">
            <text:p>逢章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生路３８２號１樓</text:p>
          </table:table-cell>
          <table:table-cell office:value-type="float" office:value="3365653" table:style-name="ce17">
            <text:p>336565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271" table:style-name="ce10">
            <text:p>3532018271</text:p>
          </table:table-cell>
          <table:table-cell office:value-type="string" table:style-name="ce10">
            <text:p>德康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育樂街１８－５號１樓、１８－６號１樓</text:p>
          </table:table-cell>
          <table:table-cell office:value-type="float" office:value="3331266" table:style-name="ce17">
            <text:p>33312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431" table:style-name="ce10">
            <text:p>3532018431</text:p>
          </table:table-cell>
          <table:table-cell office:value-type="string" table:style-name="ce10">
            <text:p>向陽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力行路７０７號１樓</text:p>
          </table:table-cell>
          <table:table-cell office:value-type="float" office:value="3600177" table:style-name="ce17">
            <text:p>360017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8520" table:style-name="ce10">
            <text:p>3532018520</text:p>
          </table:table-cell>
          <table:table-cell office:value-type="string" table:style-name="ce10">
            <text:p>金鶯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桃鶯路３３３號１樓</text:p>
          </table:table-cell>
          <table:table-cell office:value-type="float" office:value="3668311" table:style-name="ce17">
            <text:p>366831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619" table:style-name="ce10">
            <text:p>3532018619</text:p>
          </table:table-cell>
          <table:table-cell office:value-type="string" table:style-name="ce10">
            <text:p>福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桃鶯路４７３號１樓及３樓</text:p>
          </table:table-cell>
          <table:table-cell office:value-type="float" office:value="3612929" table:style-name="ce17">
            <text:p>361292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673" table:style-name="ce10">
            <text:p>3532018673</text:p>
          </table:table-cell>
          <table:table-cell office:value-type="string" table:style-name="ce10">
            <text:p>健維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北路３９５號１、２、３、４樓</text:p>
          </table:table-cell>
          <table:table-cell office:value-type="float" office:value="3015880" table:style-name="ce17">
            <text:p>301588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9223" table:style-name="ce10">
            <text:p>3532019223</text:p>
          </table:table-cell>
          <table:table-cell office:value-type="string" table:style-name="ce10">
            <text:p>立安禾家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６４３號１樓</text:p>
          </table:table-cell>
          <table:table-cell office:value-type="float" office:value="3565353" table:style-name="ce17">
            <text:p>356535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4399" table:style-name="ce10">
            <text:p>3532014399</text:p>
          </table:table-cell>
          <table:table-cell office:value-type="string" table:style-name="ce10">
            <text:p>吳鎮宇親子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８２４號１樓及２樓、８２６號１樓及２樓</text:p>
          </table:table-cell>
          <table:table-cell office:value-type="float" office:value="3787876" table:style-name="ce17">
            <text:p>378787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5190" table:style-name="ce10">
            <text:p>3532015190</text:p>
          </table:table-cell>
          <table:table-cell office:value-type="string" table:style-name="ce10">
            <text:p>健新耳鼻喉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建國路１８號１樓</text:p>
          </table:table-cell>
          <table:table-cell office:value-type="float" office:value="3750778" table:style-name="ce17">
            <text:p>375077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17710" table:style-name="ce10">
            <text:p>3532017710</text:p>
          </table:table-cell>
          <table:table-cell office:value-type="string" table:style-name="ce10">
            <text:p>家恩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桃智路１２號１樓</text:p>
          </table:table-cell>
          <table:table-cell office:value-type="float" office:value="3632300" table:style-name="ce17">
            <text:p>3632300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137" table:style-name="ce10">
            <text:p>3532018137</text:p>
          </table:table-cell>
          <table:table-cell office:value-type="string" table:style-name="ce10">
            <text:p>日出親子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８２４號１樓及２樓、８２６號１樓及２樓</text:p>
          </table:table-cell>
          <table:table-cell office:value-type="float" office:value="3787876" table:style-name="ce17">
            <text:p>378787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0060" table:style-name="ce10">
            <text:p>3532010060</text:p>
          </table:table-cell>
          <table:table-cell office:value-type="string" table:style-name="ce10">
            <text:p>陳俊宏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永安路３７０號１樓</text:p>
          </table:table-cell>
          <table:table-cell office:value-type="float" office:value="3370724" table:style-name="ce17">
            <text:p>3370724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512" table:style-name="ce10">
            <text:p>3532011512</text:p>
          </table:table-cell>
          <table:table-cell office:value-type="string" table:style-name="ce10">
            <text:p>鄧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北門里民生路２８３號</text:p>
          </table:table-cell>
          <table:table-cell office:value-type="float" office:value="3331515" table:style-name="ce17">
            <text:p>3331515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549" table:style-name="ce10">
            <text:p>3532011549</text:p>
          </table:table-cell>
          <table:table-cell office:value-type="string" table:style-name="ce10">
            <text:p>劉宗浩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信光里中正路６３８號１樓</text:p>
          </table:table-cell>
          <table:table-cell office:value-type="float" office:value="3554616" table:style-name="ce17">
            <text:p>355461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1825" table:style-name="ce10">
            <text:p>3532011825</text:p>
          </table:table-cell>
          <table:table-cell office:value-type="string" table:style-name="ce10">
            <text:p>鄭嘉榮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文昌里中山路８９－１號１樓</text:p>
          </table:table-cell>
          <table:table-cell office:value-type="float" office:value="3329807" table:style-name="ce17">
            <text:p>3329807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2215" table:style-name="ce10">
            <text:p>3532012215</text:p>
          </table:table-cell>
          <table:table-cell office:value-type="string" table:style-name="ce10">
            <text:p>陳昌平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生路１７１號</text:p>
          </table:table-cell>
          <table:table-cell office:value-type="float" office:value="3310679" table:style-name="ce17">
            <text:p>3310679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095" table:style-name="ce10">
            <text:p>3532014095</text:p>
          </table:table-cell>
          <table:table-cell office:value-type="string" table:style-name="ce10">
            <text:p>吳可怡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有路６３６號１，２樓</text:p>
          </table:table-cell>
          <table:table-cell office:value-type="float" office:value="3166031" table:style-name="ce17">
            <text:p>3166031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540" table:style-name="ce10">
            <text:p>3532014540</text:p>
          </table:table-cell>
          <table:table-cell office:value-type="string" table:style-name="ce10">
            <text:p>陳維藩婦產專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生路２８０號１樓、２樓</text:p>
          </table:table-cell>
          <table:table-cell office:value-type="float" office:value="3391156" table:style-name="ce17">
            <text:p>339115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853" table:style-name="ce10">
            <text:p>3532014853</text:p>
          </table:table-cell>
          <table:table-cell office:value-type="string" table:style-name="ce10">
            <text:p>昇昇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山路９８６號１樓、地下１樓</text:p>
          </table:table-cell>
          <table:table-cell office:value-type="float" office:value="3703711" table:style-name="ce17">
            <text:p>3703711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4862" table:style-name="ce10">
            <text:p>3532014862</text:p>
          </table:table-cell>
          <table:table-cell office:value-type="string" table:style-name="ce10">
            <text:p>惠生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復興路四ＯＯ號</text:p>
          </table:table-cell>
          <table:table-cell office:value-type="float" office:value="3397711" table:style-name="ce17">
            <text:p>3397711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5145" table:style-name="ce10">
            <text:p>3532015145</text:p>
          </table:table-cell>
          <table:table-cell office:value-type="string" table:style-name="ce10">
            <text:p>晨芳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中正路８４７號</text:p>
          </table:table-cell>
          <table:table-cell office:value-type="float" office:value="3167656" table:style-name="ce17">
            <text:p>316765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5618" table:style-name="ce10">
            <text:p>3532015618</text:p>
          </table:table-cell>
          <table:table-cell office:value-type="string" table:style-name="ce10">
            <text:p>婦茂婦幼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興西路二段76巷5號1樓、7號3樓、12號1-3樓</text:p>
          </table:table-cell>
          <table:table-cell office:value-type="float" office:value="3015968" table:style-name="ce17">
            <text:p>301596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6777" table:style-name="ce10">
            <text:p>3532016777</text:p>
          </table:table-cell>
          <table:table-cell office:value-type="string" table:style-name="ce10">
            <text:p>育祥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民生路５２號２樓之１</text:p>
          </table:table-cell>
          <table:table-cell office:value-type="float" office:value="3357668" table:style-name="ce17">
            <text:p>335766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247" table:style-name="ce10">
            <text:p>3532017247</text:p>
          </table:table-cell>
          <table:table-cell office:value-type="string" table:style-name="ce10">
            <text:p>吳睿斌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同安街３９３號１、２、３樓</text:p>
          </table:table-cell>
          <table:table-cell office:value-type="float" office:value="3171630" table:style-name="ce17">
            <text:p>3171630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729" table:style-name="ce10">
            <text:p>3532017729</text:p>
          </table:table-cell>
          <table:table-cell office:value-type="string" table:style-name="ce10">
            <text:p>杏蘊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正光路３５９號１樓</text:p>
          </table:table-cell>
          <table:table-cell office:value-type="float" office:value="3468252" table:style-name="ce17">
            <text:p>3468252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7818" table:style-name="ce10">
            <text:p>3532017818</text:p>
          </table:table-cell>
          <table:table-cell office:value-type="string" table:style-name="ce10">
            <text:p>惠生保安婦幼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介壽路１９３號１至２樓、４９３之２號１至３樓</text:p>
          </table:table-cell>
          <table:table-cell office:value-type="float" office:value="2185678" table:style-name="ce17">
            <text:p>218567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128" table:style-name="ce10">
            <text:p>3532018128</text:p>
          </table:table-cell>
          <table:table-cell office:value-type="string" table:style-name="ce10">
            <text:p>禾馨桃園婦幼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經國２路３６號１－３樓</text:p>
          </table:table-cell>
          <table:table-cell office:value-type="float" office:value="3465333" table:style-name="ce17">
            <text:p>3465333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440" table:style-name="ce10">
            <text:p>3532018440</text:p>
          </table:table-cell>
          <table:table-cell office:value-type="string" table:style-name="ce10">
            <text:p>桃園宏其生基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大興西路２段２９３號１樓、２樓</text:p>
          </table:table-cell>
          <table:table-cell office:value-type="float" office:value="3018888" table:style-name="ce17">
            <text:p>301888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18897" table:style-name="ce10">
            <text:p>3532018897</text:p>
          </table:table-cell>
          <table:table-cell office:value-type="string" table:style-name="ce10">
            <text:p>愛群婦產科診所</text:p>
          </table:table-cell>
          <table:table-cell office:value-type="string" table:style-name="ce11">
            <text:p>桃園區</text:p>
          </table:table-cell>
          <table:table-cell office:value-type="string" table:style-name="ce10">
            <text:p>桃園市桃園區同德六街１０３號１樓、２樓、３樓</text:p>
          </table:table-cell>
          <table:table-cell office:value-type="float" office:value="55998338" table:style-name="ce17">
            <text:p>5599833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2515" table:style-name="ce12">
            <text:p>3532022515</text:p>
          </table:table-cell>
          <table:table-cell office:value-type="string" table:style-name="ce12">
            <text:p>敏昌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福德路３２號</text:p>
          </table:table-cell>
          <table:table-cell office:value-type="float" office:value="4550348" table:style-name="ce18">
            <text:p>455034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2702" table:style-name="ce12">
            <text:p>3532022702</text:p>
          </table:table-cell>
          <table:table-cell office:value-type="string" table:style-name="ce12">
            <text:p>中新小兒科聯合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東興里中北路二段５４號</text:p>
          </table:table-cell>
          <table:table-cell office:value-type="float" office:value="4682832" table:style-name="ce18">
            <text:p>468283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3218" table:style-name="ce12">
            <text:p>3532023218</text:p>
          </table:table-cell>
          <table:table-cell office:value-type="string" table:style-name="ce12">
            <text:p>馬興華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北路２段８０號</text:p>
          </table:table-cell>
          <table:table-cell office:value-type="float" office:value="4591680" table:style-name="ce18">
            <text:p>459168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4297" table:style-name="ce12">
            <text:p>3532024297</text:p>
          </table:table-cell>
          <table:table-cell office:value-type="string" table:style-name="ce12">
            <text:p>吳瑞瓊小兒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元化路７５號１樓</text:p>
          </table:table-cell>
          <table:table-cell office:value-type="float" office:value="4268833" table:style-name="ce18">
            <text:p>426883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4877" table:style-name="ce12">
            <text:p>3532024877</text:p>
          </table:table-cell>
          <table:table-cell office:value-type="string" table:style-name="ce12">
            <text:p>詮順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榮民路３７號</text:p>
          </table:table-cell>
          <table:table-cell office:value-type="float" office:value="4355300" table:style-name="ce18">
            <text:p>435530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5132" table:style-name="ce12">
            <text:p>3532025132</text:p>
          </table:table-cell>
          <table:table-cell office:value-type="string" table:style-name="ce12">
            <text:p>鼎盛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北路二段三八八號</text:p>
          </table:table-cell>
          <table:table-cell office:value-type="float" office:value="4285972" table:style-name="ce18">
            <text:p>428597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5267" table:style-name="ce12">
            <text:p>3532025267</text:p>
          </table:table-cell>
          <table:table-cell office:value-type="string" table:style-name="ce12">
            <text:p>陳瑞祥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福州二街４７５號</text:p>
          </table:table-cell>
          <table:table-cell office:value-type="float" office:value="4616600" table:style-name="ce18">
            <text:p>461660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540" table:style-name="ce12">
            <text:p>3532026540</text:p>
          </table:table-cell>
          <table:table-cell office:value-type="string" table:style-name="ce12">
            <text:p>活力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莊敬路160號1、2樓</text:p>
          </table:table-cell>
          <table:table-cell office:value-type="float" office:value="2713585" table:style-name="ce18">
            <text:p>271358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6568" table:style-name="ce12">
            <text:p>3532026568</text:p>
          </table:table-cell>
          <table:table-cell office:value-type="string" table:style-name="ce12">
            <text:p>維坤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健行路226號1樓</text:p>
          </table:table-cell>
          <table:table-cell office:value-type="float" office:value="4685858" table:style-name="ce18">
            <text:p>468585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6924" table:style-name="ce12">
            <text:p>3532026924</text:p>
          </table:table-cell>
          <table:table-cell office:value-type="string" table:style-name="ce12">
            <text:p>忠孝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忠孝路７５號１、２樓</text:p>
          </table:table-cell>
          <table:table-cell office:value-type="float" office:value="4630063" table:style-name="ce18">
            <text:p>463006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207" table:style-name="ce12">
            <text:p>3532027207</text:p>
          </table:table-cell>
          <table:table-cell office:value-type="string" table:style-name="ce12">
            <text:p>同心海華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六和路３６號１樓</text:p>
          </table:table-cell>
          <table:table-cell office:value-type="float" office:value="4278960" table:style-name="ce18">
            <text:p>427896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501" table:style-name="ce12">
            <text:p>3532027501</text:p>
          </table:table-cell>
          <table:table-cell office:value-type="string" table:style-name="ce12">
            <text:p>佳康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健行路１５３號１樓</text:p>
          </table:table-cell>
          <table:table-cell office:value-type="float" office:value="4587188" table:style-name="ce18">
            <text:p>45871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654" table:style-name="ce12">
            <text:p>3532027654</text:p>
          </table:table-cell>
          <table:table-cell office:value-type="string" table:style-name="ce12">
            <text:p>小樹苗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正大街２５號及２７號１樓</text:p>
          </table:table-cell>
          <table:table-cell office:value-type="float" office:value="4020968" table:style-name="ce18">
            <text:p>402096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752" table:style-name="ce12">
            <text:p>3532027752</text:p>
          </table:table-cell>
          <table:table-cell office:value-type="string" table:style-name="ce12">
            <text:p>宏悅親子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央西路２段９２號１樓</text:p>
          </table:table-cell>
          <table:table-cell office:value-type="float" office:value="4928821" table:style-name="ce18">
            <text:p>492882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8044" table:style-name="ce12">
            <text:p>3532028044</text:p>
          </table:table-cell>
          <table:table-cell office:value-type="string" table:style-name="ce12">
            <text:p>宏逸親子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華路１段２９６號１樓</text:p>
          </table:table-cell>
          <table:table-cell office:value-type="float" office:value="4550726" table:style-name="ce18">
            <text:p>455072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163" table:style-name="ce12">
            <text:p>3532027163</text:p>
          </table:table-cell>
          <table:table-cell office:value-type="string" table:style-name="ce12">
            <text:p>敦仁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忠孝路１４號、１６及１８號１樓及２０號１樓與２樓</text:p>
          </table:table-cell>
          <table:table-cell office:value-type="float" office:value="4333888" table:style-name="ce18">
            <text:p>43338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8295" table:style-name="ce12">
            <text:p>3532028295</text:p>
          </table:table-cell>
          <table:table-cell office:value-type="string" table:style-name="ce12">
            <text:p>杏妍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高鐵南路二段２００號５樓</text:p>
          </table:table-cell>
          <table:table-cell office:value-type="float" office:value="2872251" table:style-name="ce18">
            <text:p>287225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1312" table:style-name="ce12">
            <text:p>3532021312</text:p>
          </table:table-cell>
          <table:table-cell office:value-type="string" table:style-name="ce12">
            <text:p>李經國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二段１９１號１至２樓</text:p>
          </table:table-cell>
          <table:table-cell office:value-type="float" office:value="4659900" table:style-name="ce18">
            <text:p>465990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1974" table:style-name="ce12">
            <text:p>3532021974</text:p>
          </table:table-cell>
          <table:table-cell office:value-type="string" table:style-name="ce12">
            <text:p>厚生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光路15號1-2樓</text:p>
          </table:table-cell>
          <table:table-cell office:value-type="float" office:value="4259918" table:style-name="ce18">
            <text:p>425991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641" table:style-name="ce12">
            <text:p>3532025641</text:p>
          </table:table-cell>
          <table:table-cell office:value-type="string" table:style-name="ce12">
            <text:p>王春元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北路二段６４號</text:p>
          </table:table-cell>
          <table:table-cell office:value-type="float" office:value="4594669" table:style-name="ce18">
            <text:p>459466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305" table:style-name="ce12">
            <text:p>3532027305</text:p>
          </table:table-cell>
          <table:table-cell office:value-type="string" table:style-name="ce12">
            <text:p>聯心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民族路５段３１０號１樓</text:p>
          </table:table-cell>
          <table:table-cell office:value-type="float" office:value="4205017" table:style-name="ce18">
            <text:p>420501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0155" table:style-name="ce12">
            <text:p>3532020155</text:p>
          </table:table-cell>
          <table:table-cell office:value-type="string" table:style-name="ce12">
            <text:p>鄒內兒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建里中平路１３９號</text:p>
          </table:table-cell>
          <table:table-cell office:value-type="float" office:value="4223021" table:style-name="ce18">
            <text:p>422302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1590" table:style-name="ce12">
            <text:p>3532021590</text:p>
          </table:table-cell>
          <table:table-cell office:value-type="string" table:style-name="ce12">
            <text:p>羅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建里中正路１３２號</text:p>
          </table:table-cell>
          <table:table-cell office:value-type="float" office:value="4223759" table:style-name="ce18">
            <text:p>422375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1723" table:style-name="ce12">
            <text:p>3532021723</text:p>
          </table:table-cell>
          <table:table-cell office:value-type="string" table:style-name="ce12">
            <text:p>黃永輝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新明里中山路４５２號</text:p>
          </table:table-cell>
          <table:table-cell office:value-type="float" office:value="4926750" table:style-name="ce18">
            <text:p>492675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2211" table:style-name="ce12">
            <text:p>3532022211</text:p>
          </table:table-cell>
          <table:table-cell office:value-type="string" table:style-name="ce12">
            <text:p>王小兒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慈惠三街１１７號</text:p>
          </table:table-cell>
          <table:table-cell office:value-type="float" office:value="4227449" table:style-name="ce18">
            <text:p>422744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2364" table:style-name="ce12">
            <text:p>3532022364</text:p>
          </table:table-cell>
          <table:table-cell office:value-type="string" table:style-name="ce12">
            <text:p>范光迪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光路５３號</text:p>
          </table:table-cell>
          <table:table-cell office:value-type="float" office:value="4273710" table:style-name="ce18">
            <text:p>427371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2560" table:style-name="ce12">
            <text:p>3532022560</text:p>
          </table:table-cell>
          <table:table-cell office:value-type="string" table:style-name="ce12">
            <text:p>健康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路３９４號１樓</text:p>
          </table:table-cell>
          <table:table-cell office:value-type="float" office:value="4953225" table:style-name="ce18">
            <text:p>495322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2793" table:style-name="ce12">
            <text:p>3532022793</text:p>
          </table:table-cell>
          <table:table-cell office:value-type="string" table:style-name="ce12">
            <text:p>黃志焜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慈惠三街１３５號１樓、２樓</text:p>
          </table:table-cell>
          <table:table-cell office:value-type="float" office:value="4277860" table:style-name="ce18">
            <text:p>427786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2819" table:style-name="ce12">
            <text:p>3532022819</text:p>
          </table:table-cell>
          <table:table-cell office:value-type="string" table:style-name="ce12">
            <text:p>宜安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華勛街１８１號</text:p>
          </table:table-cell>
          <table:table-cell office:value-type="float" office:value="4163898" table:style-name="ce18">
            <text:p>416389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2935" table:style-name="ce12">
            <text:p>3532022935</text:p>
          </table:table-cell>
          <table:table-cell office:value-type="string" table:style-name="ce12">
            <text:p>林浩健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央西路二段２３１之２號</text:p>
          </table:table-cell>
          <table:table-cell office:value-type="float" office:value="4925866" table:style-name="ce18">
            <text:p>492586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4411" table:style-name="ce12">
            <text:p>3532024411</text:p>
          </table:table-cell>
          <table:table-cell office:value-type="string" table:style-name="ce12">
            <text:p>東新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三段５７號１樓</text:p>
          </table:table-cell>
          <table:table-cell office:value-type="float" office:value="4375588" table:style-name="ce18">
            <text:p>43755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4475" table:style-name="ce12">
            <text:p>3532024475</text:p>
          </table:table-cell>
          <table:table-cell office:value-type="string" table:style-name="ce12">
            <text:p>德祐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自強里榮民路１０號</text:p>
          </table:table-cell>
          <table:table-cell office:value-type="float" office:value="4353371" table:style-name="ce18">
            <text:p>435337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4564" table:style-name="ce12">
            <text:p>3532024564</text:p>
          </table:table-cell>
          <table:table-cell office:value-type="string" table:style-name="ce12">
            <text:p>健興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忠孝路８０號</text:p>
          </table:table-cell>
          <table:table-cell office:value-type="float" office:value="4630526" table:style-name="ce18">
            <text:p>463052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4608" table:style-name="ce12">
            <text:p>3532024608</text:p>
          </table:table-cell>
          <table:table-cell office:value-type="string" table:style-name="ce12">
            <text:p>昭全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東路４１７號</text:p>
          </table:table-cell>
          <table:table-cell office:value-type="float" office:value="4360726" table:style-name="ce18">
            <text:p>436072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4733" table:style-name="ce12">
            <text:p>3532024733</text:p>
          </table:table-cell>
          <table:table-cell office:value-type="string" table:style-name="ce12">
            <text:p>銓陽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路２１６號</text:p>
          </table:table-cell>
          <table:table-cell office:value-type="float" office:value="4220707" table:style-name="ce18">
            <text:p>422070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4859" table:style-name="ce12">
            <text:p>3532024859</text:p>
          </table:table-cell>
          <table:table-cell office:value-type="string" table:style-name="ce12">
            <text:p>進華小兒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健行路226號1樓</text:p>
          </table:table-cell>
          <table:table-cell office:value-type="float" office:value="4685858" table:style-name="ce18">
            <text:p>468585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5052" table:style-name="ce12">
            <text:p>3532025052</text:p>
          </table:table-cell>
          <table:table-cell office:value-type="string" table:style-name="ce12">
            <text:p>黃文昌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岡路二段１２３號</text:p>
          </table:table-cell>
          <table:table-cell office:value-type="float" office:value="2841928" table:style-name="ce18">
            <text:p>284192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5187" table:style-name="ce12">
            <text:p>3532025187</text:p>
          </table:table-cell>
          <table:table-cell office:value-type="string" table:style-name="ce12">
            <text:p>黃曉生小兒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環中東路41、43號</text:p>
          </table:table-cell>
          <table:table-cell office:value-type="float" office:value="4552725" table:style-name="ce18">
            <text:p>455272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5383" table:style-name="ce12">
            <text:p>3532025383</text:p>
          </table:table-cell>
          <table:table-cell office:value-type="string" table:style-name="ce12">
            <text:p>中原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一段３１３號１樓</text:p>
          </table:table-cell>
          <table:table-cell office:value-type="float" office:value="4569788" table:style-name="ce18">
            <text:p>45697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5436" table:style-name="ce12">
            <text:p>3532025436</text:p>
          </table:table-cell>
          <table:table-cell office:value-type="string" table:style-name="ce12">
            <text:p>台馨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莊敬路１９２號１樓</text:p>
          </table:table-cell>
          <table:table-cell office:value-type="float" office:value="4343887" table:style-name="ce18">
            <text:p>434388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525" table:style-name="ce12">
            <text:p>3532025525</text:p>
          </table:table-cell>
          <table:table-cell office:value-type="string" table:style-name="ce12">
            <text:p>龍岡聯合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東路３６８號</text:p>
          </table:table-cell>
          <table:table-cell office:value-type="float" office:value="4378869" table:style-name="ce18">
            <text:p>437886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801" table:style-name="ce12">
            <text:p>3532025801</text:p>
          </table:table-cell>
          <table:table-cell office:value-type="string" table:style-name="ce12">
            <text:p>邱信雄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路49號</text:p>
          </table:table-cell>
          <table:table-cell office:value-type="float" office:value="4265198" table:style-name="ce18">
            <text:p>426519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892" table:style-name="ce12">
            <text:p>3532025892</text:p>
          </table:table-cell>
          <table:table-cell office:value-type="string" table:style-name="ce12">
            <text:p>仁康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環北路１８４號１樓</text:p>
          </table:table-cell>
          <table:table-cell office:value-type="float" office:value="4255042" table:style-name="ce18">
            <text:p>425504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945" table:style-name="ce12">
            <text:p>3532025945</text:p>
          </table:table-cell>
          <table:table-cell office:value-type="string" table:style-name="ce12">
            <text:p>龍興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勇路139號1樓及2樓</text:p>
          </table:table-cell>
          <table:table-cell office:value-type="float" office:value="4288282" table:style-name="ce18">
            <text:p>428828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120" table:style-name="ce12">
            <text:p>3532026120</text:p>
          </table:table-cell>
          <table:table-cell office:value-type="string" table:style-name="ce12">
            <text:p>全家福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東路１０４號１－２樓</text:p>
          </table:table-cell>
          <table:table-cell office:value-type="float" office:value="4378992" table:style-name="ce18">
            <text:p>437899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237" table:style-name="ce12">
            <text:p>3532026237</text:p>
          </table:table-cell>
          <table:table-cell office:value-type="string" table:style-name="ce12">
            <text:p>文聖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延平路５７９號１樓</text:p>
          </table:table-cell>
          <table:table-cell office:value-type="float" office:value="4254613" table:style-name="ce18">
            <text:p>425461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246" table:style-name="ce12">
            <text:p>3532026246</text:p>
          </table:table-cell>
          <table:table-cell office:value-type="string" table:style-name="ce12">
            <text:p>愛麗康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正路１１０號１至２樓</text:p>
          </table:table-cell>
          <table:table-cell office:value-type="float" office:value="4518830" table:style-name="ce18">
            <text:p>451883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6273" table:style-name="ce12">
            <text:p>3532026273</text:p>
          </table:table-cell>
          <table:table-cell office:value-type="string" table:style-name="ce12">
            <text:p>德美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二段43號1-2樓</text:p>
          </table:table-cell>
          <table:table-cell office:value-type="float" office:value="4655599" table:style-name="ce18">
            <text:p>465559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522" table:style-name="ce12">
            <text:p>3532026522</text:p>
          </table:table-cell>
          <table:table-cell office:value-type="string" table:style-name="ce12">
            <text:p>和美家醫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元化路53號1樓</text:p>
          </table:table-cell>
          <table:table-cell office:value-type="float" office:value="4256562" table:style-name="ce18">
            <text:p>425656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620" table:style-name="ce12">
            <text:p>3532026620</text:p>
          </table:table-cell>
          <table:table-cell office:value-type="string" table:style-name="ce12">
            <text:p>崇恩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九和六街11號、13號1樓</text:p>
          </table:table-cell>
          <table:table-cell office:value-type="float" office:value="4221288" table:style-name="ce18">
            <text:p>42212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6737" table:style-name="ce12">
            <text:p>3532026737</text:p>
          </table:table-cell>
          <table:table-cell office:value-type="string" table:style-name="ce12">
            <text:p>翊恩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文化路３６３號１樓</text:p>
          </table:table-cell>
          <table:table-cell office:value-type="float" office:value="4331290" table:style-name="ce18">
            <text:p>433129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6746" table:style-name="ce12">
            <text:p>3532026746</text:p>
          </table:table-cell>
          <table:table-cell office:value-type="string" table:style-name="ce12">
            <text:p>陳秋芬親子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文化路３５９號１樓</text:p>
          </table:table-cell>
          <table:table-cell office:value-type="float" office:value="4552661" table:style-name="ce18">
            <text:p>455266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6817" table:style-name="ce12">
            <text:p>3532026817</text:p>
          </table:table-cell>
          <table:table-cell office:value-type="string" table:style-name="ce12">
            <text:p>心安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新中北路二段４８７號１樓、２樓</text:p>
          </table:table-cell>
          <table:table-cell office:value-type="float" office:value="4518808" table:style-name="ce18">
            <text:p>451880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844" table:style-name="ce12">
            <text:p>3532026844</text:p>
          </table:table-cell>
          <table:table-cell office:value-type="string" table:style-name="ce12">
            <text:p>康平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３段２８６號１樓、２８８號１樓</text:p>
          </table:table-cell>
          <table:table-cell office:value-type="float" office:value="4560770" table:style-name="ce18">
            <text:p>456077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127" table:style-name="ce12">
            <text:p>3532027127</text:p>
          </table:table-cell>
          <table:table-cell office:value-type="string" table:style-name="ce12">
            <text:p>智勇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忠孝路６號１樓</text:p>
          </table:table-cell>
          <table:table-cell office:value-type="float" office:value="4511354" table:style-name="ce18">
            <text:p>4511354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234" table:style-name="ce12">
            <text:p>3532027234</text:p>
          </table:table-cell>
          <table:table-cell office:value-type="string" table:style-name="ce12">
            <text:p>長春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長春路１２２號１樓</text:p>
          </table:table-cell>
          <table:table-cell office:value-type="float" office:value="4331309" table:style-name="ce18">
            <text:p>433130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298" table:style-name="ce12">
            <text:p>3532027298</text:p>
          </table:table-cell>
          <table:table-cell office:value-type="string" table:style-name="ce12">
            <text:p>台大晴朗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元化路５０號１樓</text:p>
          </table:table-cell>
          <table:table-cell office:value-type="float" office:value="4268886" table:style-name="ce18">
            <text:p>426888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378" table:style-name="ce12">
            <text:p>3532027378</text:p>
          </table:table-cell>
          <table:table-cell office:value-type="string" table:style-name="ce12">
            <text:p>龍泉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岡路三段１８２號１樓</text:p>
          </table:table-cell>
          <table:table-cell office:value-type="float" office:value="4282229" table:style-name="ce18">
            <text:p>428222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387" table:style-name="ce12">
            <text:p>3532027387</text:p>
          </table:table-cell>
          <table:table-cell office:value-type="string" table:style-name="ce12">
            <text:p>黃義豪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環北路３５５號１樓及２樓</text:p>
          </table:table-cell>
          <table:table-cell office:value-type="float" office:value="4633370" table:style-name="ce18">
            <text:p>463337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467" table:style-name="ce12">
            <text:p>3532027467</text:p>
          </table:table-cell>
          <table:table-cell office:value-type="string" table:style-name="ce12">
            <text:p>青溪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東路３８７號１樓及２樓</text:p>
          </table:table-cell>
          <table:table-cell office:value-type="float" office:value="4385668" table:style-name="ce18">
            <text:p>438566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574" table:style-name="ce12">
            <text:p>3532027574</text:p>
          </table:table-cell>
          <table:table-cell office:value-type="string" table:style-name="ce12">
            <text:p>活悅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民權路４段２８１號１至２樓</text:p>
          </table:table-cell>
          <table:table-cell office:value-type="float" office:value="2875902" table:style-name="ce18">
            <text:p>287590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663" table:style-name="ce12">
            <text:p>3532027663</text:p>
          </table:table-cell>
          <table:table-cell office:value-type="string" table:style-name="ce12">
            <text:p>青園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領航南路４段１6６號１樓</text:p>
          </table:table-cell>
          <table:table-cell office:value-type="float" office:value="2872290" table:style-name="ce18">
            <text:p>287229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707" table:style-name="ce12">
            <text:p>3532027707</text:p>
          </table:table-cell>
          <table:table-cell office:value-type="string" table:style-name="ce12">
            <text:p>長安內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二段 ５５０號１樓</text:p>
          </table:table-cell>
          <table:table-cell office:value-type="float" office:value="4650508" table:style-name="ce18">
            <text:p>465050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761" table:style-name="ce12">
            <text:p>3532027761</text:p>
          </table:table-cell>
          <table:table-cell office:value-type="string" table:style-name="ce12">
            <text:p>賀立安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正路４段５９６號１樓</text:p>
          </table:table-cell>
          <table:table-cell office:value-type="float" office:value="4081848" table:style-name="ce18">
            <text:p>408184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798" table:style-name="ce12">
            <text:p>3532027798</text:p>
          </table:table-cell>
          <table:table-cell office:value-type="string" table:style-name="ce12">
            <text:p>佑慎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北路２段２０９號１樓</text:p>
          </table:table-cell>
          <table:table-cell office:value-type="float" office:value="4683200" table:style-name="ce18">
            <text:p>468320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850" table:style-name="ce12">
            <text:p>3532027850</text:p>
          </table:table-cell>
          <table:table-cell office:value-type="string" table:style-name="ce12">
            <text:p>泰康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榮民路１３１號１樓</text:p>
          </table:table-cell>
          <table:table-cell office:value-type="float" office:value="4518811" table:style-name="ce18">
            <text:p>451881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7869" table:style-name="ce12">
            <text:p>3532027869</text:p>
          </table:table-cell>
          <table:table-cell office:value-type="string" table:style-name="ce12">
            <text:p>群青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青商路１４１號１樓</text:p>
          </table:table-cell>
          <table:table-cell office:value-type="float" office:value="2873353" table:style-name="ce18">
            <text:p>287335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976" table:style-name="ce12">
            <text:p>3532027976</text:p>
          </table:table-cell>
          <table:table-cell office:value-type="string" table:style-name="ce12">
            <text:p>松義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松義路８５號１樓</text:p>
          </table:table-cell>
          <table:table-cell office:value-type="float" office:value="4900192" table:style-name="ce18">
            <text:p>490019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24840" table:style-name="ce12">
            <text:p>3532024840</text:p>
          </table:table-cell>
          <table:table-cell office:value-type="string" table:style-name="ce12">
            <text:p>安康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復興路５４號１樓</text:p>
          </table:table-cell>
          <table:table-cell office:value-type="float" office:value="4271212" table:style-name="ce18">
            <text:p>4271212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350" table:style-name="ce12">
            <text:p>3532027350</text:p>
          </table:table-cell>
          <table:table-cell office:value-type="string" table:style-name="ce12">
            <text:p>仁馨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龍岡路２段５４號１樓</text:p>
          </table:table-cell>
          <table:table-cell office:value-type="float" office:value="2841898" table:style-name="ce18">
            <text:p>2841898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7716" table:style-name="ce12">
            <text:p>3532027716</text:p>
          </table:table-cell>
          <table:table-cell office:value-type="string" table:style-name="ce12">
            <text:p>馨心親子耳鼻喉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山東路２段５３６號１樓及２樓</text:p>
          </table:table-cell>
          <table:table-cell office:value-type="float" office:value="4655665" table:style-name="ce18">
            <text:p>4655665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1296" table:style-name="ce12">
            <text:p>3532021296</text:p>
          </table:table-cell>
          <table:table-cell office:value-type="string" table:style-name="ce12">
            <text:p>陳榮輝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正路１４３號１樓</text:p>
          </table:table-cell>
          <table:table-cell office:value-type="float" office:value="4226621" table:style-name="ce18">
            <text:p>4226621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1652" table:style-name="ce12">
            <text:p>3532021652</text:p>
          </table:table-cell>
          <table:table-cell office:value-type="string" table:style-name="ce12">
            <text:p>曾憲利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內壢忠孝路５２０號１樓</text:p>
          </table:table-cell>
          <table:table-cell office:value-type="float" office:value="4517531" table:style-name="ce18">
            <text:p>4517531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3156" table:style-name="ce12">
            <text:p>3532023156</text:p>
          </table:table-cell>
          <table:table-cell office:value-type="string" table:style-name="ce12">
            <text:p>朱世弘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中美路１０１號</text:p>
          </table:table-cell>
          <table:table-cell office:value-type="float" office:value="4268668" table:style-name="ce18">
            <text:p>4268668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007" table:style-name="ce12">
            <text:p>3532025007</text:p>
          </table:table-cell>
          <table:table-cell office:value-type="string" table:style-name="ce12">
            <text:p>趙德明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復興路３３號１、２、３樓</text:p>
          </table:table-cell>
          <table:table-cell office:value-type="float" office:value="4275555" table:style-name="ce18">
            <text:p>4275555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5034" table:style-name="ce12">
            <text:p>3532025034</text:p>
          </table:table-cell>
          <table:table-cell office:value-type="string" table:style-name="ce12">
            <text:p>徐文良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元化路９３號</text:p>
          </table:table-cell>
          <table:table-cell office:value-type="float" office:value="4252833" table:style-name="ce18">
            <text:p>4252833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26022" table:style-name="ce12">
            <text:p>3532026022</text:p>
          </table:table-cell>
          <table:table-cell office:value-type="string" table:style-name="ce12">
            <text:p>周龍生婦產科診所</text:p>
          </table:table-cell>
          <table:table-cell office:value-type="string" table:style-name="ce13">
            <text:p>中壢區</text:p>
          </table:table-cell>
          <table:table-cell office:value-type="string" table:style-name="ce12">
            <text:p>桃園市中壢區元生三街１６８號１至２樓</text:p>
          </table:table-cell>
          <table:table-cell office:value-type="float" office:value="4515258" table:style-name="ce18">
            <text:p>4515258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1863" table:style-name="ce10">
            <text:p>3532031863</text:p>
          </table:table-cell>
          <table:table-cell office:value-type="string" table:style-name="ce10">
            <text:p>誠德耳鼻喉科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康莊路192號</text:p>
          </table:table-cell>
          <table:table-cell office:value-type="float" office:value="3883132" table:style-name="ce17">
            <text:p>388313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1961" table:style-name="ce10">
            <text:p>3532031961</text:p>
          </table:table-cell>
          <table:table-cell office:value-type="string" table:style-name="ce10">
            <text:p>仁群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仁善街２２２號１樓</text:p>
          </table:table-cell>
          <table:table-cell office:value-type="float" office:value="3806021" table:style-name="ce17">
            <text:p>380602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30311" table:style-name="ce10">
            <text:p>3532030311</text:p>
          </table:table-cell>
          <table:table-cell office:value-type="string" table:style-name="ce10">
            <text:p>潘叡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埔頂路1段410號</text:p>
          </table:table-cell>
          <table:table-cell office:value-type="float" office:value="3892915" table:style-name="ce17">
            <text:p>389291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0348" table:style-name="ce10">
            <text:p>3532030348</text:p>
          </table:table-cell>
          <table:table-cell office:value-type="string" table:style-name="ce10">
            <text:p>鴻昇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興和里康莊路８７號</text:p>
          </table:table-cell>
          <table:table-cell office:value-type="float" office:value="3872822" table:style-name="ce17">
            <text:p>387282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0446" table:style-name="ce10">
            <text:p>3532030446</text:p>
          </table:table-cell>
          <table:table-cell office:value-type="string" table:style-name="ce10">
            <text:p>明陽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介壽路８１號一樓</text:p>
          </table:table-cell>
          <table:table-cell office:value-type="float" office:value="3907938" table:style-name="ce17">
            <text:p>390793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0464" table:style-name="ce10">
            <text:p>3532030464</text:p>
          </table:table-cell>
          <table:table-cell office:value-type="string" table:style-name="ce10">
            <text:p>張輝鵬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中正東路６３號１樓</text:p>
          </table:table-cell>
          <table:table-cell office:value-type="float" office:value="3874422" table:style-name="ce17">
            <text:p>387442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30491" table:style-name="ce10">
            <text:p>3532030491</text:p>
          </table:table-cell>
          <table:table-cell office:value-type="string" table:style-name="ce10">
            <text:p>劉華亮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介壽路１１８１號１、２樓</text:p>
          </table:table-cell>
          <table:table-cell office:value-type="float" office:value="3900909" table:style-name="ce17">
            <text:p>390090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1854" table:style-name="ce10">
            <text:p>3532031854</text:p>
          </table:table-cell>
          <table:table-cell office:value-type="string" table:style-name="ce10">
            <text:p>劉建志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康莊路75號</text:p>
          </table:table-cell>
          <table:table-cell office:value-type="float" office:value="3881108" table:style-name="ce17">
            <text:p>388110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31943" table:style-name="ce10">
            <text:p>3532031943</text:p>
          </table:table-cell>
          <table:table-cell office:value-type="string" table:style-name="ce10">
            <text:p>大桃園耳鼻喉科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康莊路100號1樓</text:p>
          </table:table-cell>
          <table:table-cell office:value-type="float" office:value="3870976" table:style-name="ce17">
            <text:p>387097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30357" table:style-name="ce10">
            <text:p>3532030357</text:p>
          </table:table-cell>
          <table:table-cell office:value-type="string" table:style-name="ce10">
            <text:p>榮恩婦產科診所</text:p>
          </table:table-cell>
          <table:table-cell office:value-type="string" table:style-name="ce11">
            <text:p>大溪區</text:p>
          </table:table-cell>
          <table:table-cell office:value-type="string" table:style-name="ce10">
            <text:p>桃園市大溪區信義路48號1、2號及50號1、2樓</text:p>
          </table:table-cell>
          <table:table-cell office:value-type="float" office:value="3874556" table:style-name="ce17">
            <text:p>387455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0438" table:style-name="ce12">
            <text:p>3532040438</text:p>
          </table:table-cell>
          <table:table-cell office:value-type="string" table:style-name="ce12">
            <text:p>姜博文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永美路３３５號１樓、２樓</text:p>
          </table:table-cell>
          <table:table-cell office:value-type="float" office:value="2714920" table:style-name="ce18">
            <text:p>271492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0415" table:style-name="ce12">
            <text:p>3532040415</text:p>
          </table:table-cell>
          <table:table-cell office:value-type="string" table:style-name="ce12">
            <text:p>明仁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楊新北路１３號１、２樓及１５號１、２樓</text:p>
          </table:table-cell>
          <table:table-cell office:value-type="float" office:value="4755813" table:style-name="ce18">
            <text:p>475581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1725" table:style-name="ce12">
            <text:p>3532041725</text:p>
          </table:table-cell>
          <table:table-cell office:value-type="string" table:style-name="ce12">
            <text:p>羅肇煒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瑞溪路１段２７１－１號</text:p>
          </table:table-cell>
          <table:table-cell office:value-type="float" office:value="4315999" table:style-name="ce18">
            <text:p>431599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2008" table:style-name="ce12">
            <text:p>3532042008</text:p>
          </table:table-cell>
          <table:table-cell office:value-type="string" table:style-name="ce12">
            <text:p>陽光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瑞溪路一段119號</text:p>
          </table:table-cell>
          <table:table-cell office:value-type="float" office:value="4313455" table:style-name="ce18">
            <text:p>431345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2124" table:style-name="ce12">
            <text:p>3532042124</text:p>
          </table:table-cell>
          <table:table-cell office:value-type="string" table:style-name="ce12">
            <text:p>建東專科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大成路６６號１樓</text:p>
          </table:table-cell>
          <table:table-cell office:value-type="float" office:value="4757716" table:style-name="ce18">
            <text:p>475771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2188" table:style-name="ce12">
            <text:p>3532042188</text:p>
          </table:table-cell>
          <table:table-cell office:value-type="string" table:style-name="ce12">
            <text:p>民安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楊新路４１號２樓</text:p>
          </table:table-cell>
          <table:table-cell office:value-type="float" office:value="4757681" table:style-name="ce18">
            <text:p>475768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2197" table:style-name="ce12">
            <text:p>3532042197</text:p>
          </table:table-cell>
          <table:table-cell office:value-type="string" table:style-name="ce12">
            <text:p>宏彥親子耳鼻喉科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大成路５０號１樓</text:p>
          </table:table-cell>
          <table:table-cell office:value-type="float" office:value="4881526" table:style-name="ce18">
            <text:p>488152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2295" table:style-name="ce12">
            <text:p>3532042295</text:p>
          </table:table-cell>
          <table:table-cell office:value-type="string" table:style-name="ce12">
            <text:p>傑安腸胃科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楊新路４１號３樓</text:p>
          </table:table-cell>
          <table:table-cell office:value-type="float" office:value="4757682" table:style-name="ce18">
            <text:p>475768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2133" table:style-name="ce12">
            <text:p>3532042133</text:p>
          </table:table-cell>
          <table:table-cell office:value-type="string" table:style-name="ce12">
            <text:p>同心青山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青山五街１４號１樓</text:p>
          </table:table-cell>
          <table:table-cell office:value-type="float" office:value="4962442" table:style-name="ce18">
            <text:p>496244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0399" table:style-name="ce12">
            <text:p>3532040399</text:p>
          </table:table-cell>
          <table:table-cell office:value-type="string" table:style-name="ce12">
            <text:p>勝遠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揚江里梅山東街１５０號</text:p>
          </table:table-cell>
          <table:table-cell office:value-type="float" office:value="4757865" table:style-name="ce18">
            <text:p>475786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0460" table:style-name="ce12">
            <text:p>3532040460</text:p>
          </table:table-cell>
          <table:table-cell office:value-type="string" table:style-name="ce12">
            <text:p>鄭鈞源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新成路２０１之１號</text:p>
          </table:table-cell>
          <table:table-cell office:value-type="float" office:value="4852306" table:style-name="ce18">
            <text:p>485230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1672" table:style-name="ce12">
            <text:p>3532041672</text:p>
          </table:table-cell>
          <table:table-cell office:value-type="string" table:style-name="ce12">
            <text:p>楊明小兒科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新農街５５１號</text:p>
          </table:table-cell>
          <table:table-cell office:value-type="float" office:value="4854580" table:style-name="ce18">
            <text:p>485458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1878" table:style-name="ce12">
            <text:p>3532041878</text:p>
          </table:table-cell>
          <table:table-cell office:value-type="string" table:style-name="ce12">
            <text:p>楊欣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楊新路99號</text:p>
          </table:table-cell>
          <table:table-cell office:value-type="float" office:value="4782542" table:style-name="ce18">
            <text:p>478254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1958" table:style-name="ce12">
            <text:p>3532041958</text:p>
          </table:table-cell>
          <table:table-cell office:value-type="string" table:style-name="ce12">
            <text:p>佑家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瑞溪路二段１９３號１、２樓</text:p>
          </table:table-cell>
          <table:table-cell office:value-type="float" office:value="4816988" table:style-name="ce18">
            <text:p>48169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2222" table:style-name="ce12">
            <text:p>3532042222</text:p>
          </table:table-cell>
          <table:table-cell office:value-type="string" table:style-name="ce12">
            <text:p>同心瑞埔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中興路１３２號１樓</text:p>
          </table:table-cell>
          <table:table-cell office:value-type="float" office:value="4823598" table:style-name="ce18">
            <text:p>482359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2231" table:style-name="ce12">
            <text:p>3532042231</text:p>
          </table:table-cell>
          <table:table-cell office:value-type="string" table:style-name="ce12">
            <text:p>謝中孚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楊新北路１３號２樓及１５號３樓</text:p>
          </table:table-cell>
          <table:table-cell office:value-type="float" office:value="4755813" table:style-name="ce18">
            <text:p>475581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2320" table:style-name="ce12">
            <text:p>3532042320</text:p>
          </table:table-cell>
          <table:table-cell office:value-type="string" table:style-name="ce12">
            <text:p>加合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電研路９９之１號１樓</text:p>
          </table:table-cell>
          <table:table-cell office:value-type="float" office:value="4202677" table:style-name="ce18">
            <text:p>420267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42348" table:style-name="ce12">
            <text:p>3532042348</text:p>
          </table:table-cell>
          <table:table-cell office:value-type="string" table:style-name="ce12">
            <text:p>安怡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新農街１５５號３樓</text:p>
          </table:table-cell>
          <table:table-cell office:value-type="float" office:value="4780811" table:style-name="ce18">
            <text:p>478081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41618" table:style-name="ce12">
            <text:p>3532041618</text:p>
          </table:table-cell>
          <table:table-cell office:value-type="string" table:style-name="ce12">
            <text:p>黃彥華婦產科診所</text:p>
          </table:table-cell>
          <table:table-cell office:value-type="string" table:style-name="ce13">
            <text:p>楊梅區</text:p>
          </table:table-cell>
          <table:table-cell office:value-type="string" table:style-name="ce12">
            <text:p>桃園市楊梅區楊新路４１號４樓</text:p>
          </table:table-cell>
          <table:table-cell office:value-type="float" office:value="4883030" table:style-name="ce18">
            <text:p>4883030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0242" table:style-name="ce10">
            <text:p>3532050242</text:p>
          </table:table-cell>
          <table:table-cell office:value-type="string" table:style-name="ce10">
            <text:p>黃三奇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錦興里中正路３７５號</text:p>
          </table:table-cell>
          <table:table-cell office:value-type="float" office:value="3521219" table:style-name="ce17">
            <text:p>35212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1785" table:style-name="ce10">
            <text:p>3532051785</text:p>
          </table:table-cell>
          <table:table-cell office:value-type="string" table:style-name="ce10">
            <text:p>晨新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中正路３５７號一．二．三樓</text:p>
          </table:table-cell>
          <table:table-cell office:value-type="float" office:value="3222232" table:style-name="ce17">
            <text:p>322223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1927" table:style-name="ce10">
            <text:p>3532051927</text:p>
          </table:table-cell>
          <table:table-cell office:value-type="string" table:style-name="ce10">
            <text:p>陳博文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崁路一一二號</text:p>
          </table:table-cell>
          <table:table-cell office:value-type="float" office:value="2126188" table:style-name="ce17">
            <text:p>21261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031" table:style-name="ce10">
            <text:p>3532052031</text:p>
          </table:table-cell>
          <table:table-cell office:value-type="string" table:style-name="ce10">
            <text:p>德信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奉化路136號1、3樓、138號1樓</text:p>
          </table:table-cell>
          <table:table-cell office:value-type="float" office:value="2220718" table:style-name="ce17">
            <text:p>222071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344" table:style-name="ce10">
            <text:p>3532052344</text:p>
          </table:table-cell>
          <table:table-cell office:value-type="string" table:style-name="ce10">
            <text:p>南崁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崁路２４１號１樓</text:p>
          </table:table-cell>
          <table:table-cell office:value-type="float" office:value="3225582" table:style-name="ce17">
            <text:p>322558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2488" table:style-name="ce10">
            <text:p>3532052488</text:p>
          </table:table-cell>
          <table:table-cell office:value-type="string" table:style-name="ce10">
            <text:p>喜樂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竹路１段１１０號１樓</text:p>
          </table:table-cell>
          <table:table-cell office:value-type="float" office:value="2229515" table:style-name="ce17">
            <text:p>222951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666" table:style-name="ce10">
            <text:p>3532052666</text:p>
          </table:table-cell>
          <table:table-cell office:value-type="string" table:style-name="ce10">
            <text:p>智群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大興二街２８號１樓</text:p>
          </table:table-cell>
          <table:table-cell office:value-type="float" office:value="3238906" table:style-name="ce17">
            <text:p>323890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0484" table:style-name="ce10">
            <text:p>3532050484</text:p>
          </table:table-cell>
          <table:table-cell office:value-type="string" table:style-name="ce10">
            <text:p>長安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海山路１４號１樓</text:p>
          </table:table-cell>
          <table:table-cell office:value-type="float" office:value="3246003" table:style-name="ce17">
            <text:p>324600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0555" table:style-name="ce10">
            <text:p>3532050555</text:p>
          </table:table-cell>
          <table:table-cell office:value-type="string" table:style-name="ce10">
            <text:p>林會川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榮里光明路一段１２號</text:p>
          </table:table-cell>
          <table:table-cell office:value-type="float" office:value="3125941" table:style-name="ce17">
            <text:p>312594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1767" table:style-name="ce10">
            <text:p>3532051767</text:p>
          </table:table-cell>
          <table:table-cell office:value-type="string" table:style-name="ce10">
            <text:p>佳音小兒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錦興里中正路３５９號</text:p>
          </table:table-cell>
          <table:table-cell office:value-type="float" office:value="3127553" table:style-name="ce17">
            <text:p>312755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1810" table:style-name="ce10">
            <text:p>3532051810</text:p>
          </table:table-cell>
          <table:table-cell office:value-type="string" table:style-name="ce10">
            <text:p>全右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中山路３４號１樓</text:p>
          </table:table-cell>
          <table:table-cell office:value-type="float" office:value="2126100" table:style-name="ce17">
            <text:p>21261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1847" table:style-name="ce10">
            <text:p>3532051847</text:p>
          </table:table-cell>
          <table:table-cell office:value-type="string" table:style-name="ce10">
            <text:p>宏安耳鼻喉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昌路２６１號一樓</text:p>
          </table:table-cell>
          <table:table-cell office:value-type="float" office:value="2122946" table:style-name="ce17">
            <text:p>212294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1892" table:style-name="ce10">
            <text:p>3532051892</text:p>
          </table:table-cell>
          <table:table-cell office:value-type="string" table:style-name="ce10">
            <text:p>大孫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崁路１３１號</text:p>
          </table:table-cell>
          <table:table-cell office:value-type="float" office:value="2129955" table:style-name="ce17">
            <text:p>212995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1954" table:style-name="ce10">
            <text:p>3532051954</text:p>
          </table:table-cell>
          <table:table-cell office:value-type="string" table:style-name="ce10">
            <text:p>安泰耳鼻喉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中山路93號</text:p>
          </table:table-cell>
          <table:table-cell office:value-type="float" office:value="3118478" table:style-name="ce17">
            <text:p>311847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1972" table:style-name="ce10">
            <text:p>3532051972</text:p>
          </table:table-cell>
          <table:table-cell office:value-type="string" table:style-name="ce10">
            <text:p>宏日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昌路二五二號</text:p>
          </table:table-cell>
          <table:table-cell office:value-type="float" office:value="3121200" table:style-name="ce17">
            <text:p>31212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004" table:style-name="ce10">
            <text:p>3532052004</text:p>
          </table:table-cell>
          <table:table-cell office:value-type="string" table:style-name="ce10">
            <text:p>慶成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大新路一○七號</text:p>
          </table:table-cell>
          <table:table-cell office:value-type="float" office:value="3137379" table:style-name="ce17">
            <text:p>313737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2095" table:style-name="ce10">
            <text:p>3532052095</text:p>
          </table:table-cell>
          <table:table-cell office:value-type="string" table:style-name="ce10">
            <text:p>大興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大新路17號</text:p>
          </table:table-cell>
          <table:table-cell office:value-type="float" office:value="3236433" table:style-name="ce17">
            <text:p>323643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184" table:style-name="ce10">
            <text:p>3532052184</text:p>
          </table:table-cell>
          <table:table-cell office:value-type="string" table:style-name="ce10">
            <text:p>芯悅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吉林路37號</text:p>
          </table:table-cell>
          <table:table-cell office:value-type="float" office:value="3228908" table:style-name="ce17">
            <text:p>322890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273" table:style-name="ce10">
            <text:p>3532052273</text:p>
          </table:table-cell>
          <table:table-cell office:value-type="string" table:style-name="ce10">
            <text:p>愛鄰親子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昌路45號1樓</text:p>
          </table:table-cell>
          <table:table-cell office:value-type="float" office:value="3216784" table:style-name="ce17">
            <text:p>3216784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2559" table:style-name="ce10">
            <text:p>3532052559</text:p>
          </table:table-cell>
          <table:table-cell office:value-type="string" table:style-name="ce10">
            <text:p>安祐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忠孝西路１９２號１樓</text:p>
          </table:table-cell>
          <table:table-cell office:value-type="float" office:value="2229191" table:style-name="ce17">
            <text:p>222919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2577" table:style-name="ce10">
            <text:p>3532052577</text:p>
          </table:table-cell>
          <table:table-cell office:value-type="string" table:style-name="ce10">
            <text:p>鴻彰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中正路３５３號１樓</text:p>
          </table:table-cell>
          <table:table-cell office:value-type="float" office:value="3229799" table:style-name="ce17">
            <text:p>322979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2693" table:style-name="ce10">
            <text:p>3532052693</text:p>
          </table:table-cell>
          <table:table-cell office:value-type="string" table:style-name="ce10">
            <text:p>南崁桃庚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竹路二段５號１樓及夾層、２樓</text:p>
          </table:table-cell>
          <table:table-cell office:value-type="float" office:value="3118119" table:style-name="ce17">
            <text:p>31181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50528" table:style-name="ce10">
            <text:p>3532050528</text:p>
          </table:table-cell>
          <table:table-cell office:value-type="string" table:style-name="ce10">
            <text:p>莊耳鼻喉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山路一段５２號１樓</text:p>
          </table:table-cell>
          <table:table-cell office:value-type="float" office:value="3125295" table:style-name="ce17">
            <text:p>3125295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362" table:style-name="ce10">
            <text:p>3532052362</text:p>
          </table:table-cell>
          <table:table-cell office:value-type="string" table:style-name="ce10">
            <text:p>亮亮耳鼻喉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崁路２４３號</text:p>
          </table:table-cell>
          <table:table-cell office:value-type="float" office:value="2120506" table:style-name="ce17">
            <text:p>212050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0233" table:style-name="ce10">
            <text:p>3532050233</text:p>
          </table:table-cell>
          <table:table-cell office:value-type="string" table:style-name="ce10">
            <text:p>梁志豪婦產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錦中里南崁路９８號</text:p>
          </table:table-cell>
          <table:table-cell office:value-type="float" office:value="3521066" table:style-name="ce17">
            <text:p>352106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1883" table:style-name="ce10">
            <text:p>3532051883</text:p>
          </table:table-cell>
          <table:table-cell office:value-type="string" table:style-name="ce10">
            <text:p>謝欣穎婦產科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南崁路２３５號</text:p>
          </table:table-cell>
          <table:table-cell office:value-type="float" office:value="2126326" table:style-name="ce17">
            <text:p>212632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52264" table:style-name="ce10">
            <text:p>3532052264</text:p>
          </table:table-cell>
          <table:table-cell office:value-type="string" table:style-name="ce10">
            <text:p>日康診所</text:p>
          </table:table-cell>
          <table:table-cell office:value-type="string" table:style-name="ce11">
            <text:p>蘆竹區</text:p>
          </table:table-cell>
          <table:table-cell office:value-type="string" table:style-name="ce10">
            <text:p>桃園市蘆竹區興榮里桃園街８２號１樓</text:p>
          </table:table-cell>
          <table:table-cell office:value-type="float" office:value="2129797" table:style-name="ce17">
            <text:p>2129797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60177" table:style-name="ce12">
            <text:p>3532060177</text:p>
          </table:table-cell>
          <table:table-cell office:value-type="string" table:style-name="ce12">
            <text:p>楊若麟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大園里新生街８３號</text:p>
          </table:table-cell>
          <table:table-cell office:value-type="float" office:value="3851688" table:style-name="ce18">
            <text:p>38516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0266" table:style-name="ce12">
            <text:p>3532060266</text:p>
          </table:table-cell>
          <table:table-cell office:value-type="string" table:style-name="ce12">
            <text:p>呂清標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大園里中正東路３４號</text:p>
          </table:table-cell>
          <table:table-cell office:value-type="float" office:value="3865941" table:style-name="ce18">
            <text:p>386594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0284" table:style-name="ce12">
            <text:p>3532060284</text:p>
          </table:table-cell>
          <table:table-cell office:value-type="string" table:style-name="ce12">
            <text:p>家康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果林里８鄰三民路２段４６２號</text:p>
          </table:table-cell>
          <table:table-cell office:value-type="float" office:value="3832655" table:style-name="ce18">
            <text:p>383265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0551" table:style-name="ce12">
            <text:p>3532060551</text:p>
          </table:table-cell>
          <table:table-cell office:value-type="string" table:style-name="ce12">
            <text:p>黃俊男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大園里新生路６１號</text:p>
          </table:table-cell>
          <table:table-cell office:value-type="float" office:value="3856045" table:style-name="ce18">
            <text:p>385604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1683" table:style-name="ce12">
            <text:p>3532061683</text:p>
          </table:table-cell>
          <table:table-cell office:value-type="string" table:style-name="ce12">
            <text:p>心和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大興路56號</text:p>
          </table:table-cell>
          <table:table-cell office:value-type="float" office:value="3855863" table:style-name="ce18">
            <text:p>385586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1754" table:style-name="ce12">
            <text:p>3532061754</text:p>
          </table:table-cell>
          <table:table-cell office:value-type="string" table:style-name="ce12">
            <text:p>王永賢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中華路105號</text:p>
          </table:table-cell>
          <table:table-cell office:value-type="float" office:value="3853273" table:style-name="ce18">
            <text:p>385327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1825" table:style-name="ce12">
            <text:p>3532061825</text:p>
          </table:table-cell>
          <table:table-cell office:value-type="string" table:style-name="ce12">
            <text:p>木子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致遠一路１號１樓</text:p>
          </table:table-cell>
          <table:table-cell office:value-type="float" office:value="2875875" table:style-name="ce18">
            <text:p>287587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1898" table:style-name="ce12">
            <text:p>3532061898</text:p>
          </table:table-cell>
          <table:table-cell office:value-type="string" table:style-name="ce12">
            <text:p>日日安內科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大豐二街１１２號１樓</text:p>
          </table:table-cell>
          <table:table-cell office:value-type="float" office:value="2807228" table:style-name="ce18">
            <text:p>280722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0140" table:style-name="ce12">
            <text:p>3532060140</text:p>
          </table:table-cell>
          <table:table-cell office:value-type="string" table:style-name="ce12">
            <text:p>大義婦產科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田心里新興路２３號</text:p>
          </table:table-cell>
          <table:table-cell office:value-type="float" office:value="3869669" table:style-name="ce18">
            <text:p>3869669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60471" table:style-name="ce12">
            <text:p>3532060471</text:p>
          </table:table-cell>
          <table:table-cell office:value-type="string" table:style-name="ce12">
            <text:p>方景立婦產科診所</text:p>
          </table:table-cell>
          <table:table-cell office:value-type="string" table:style-name="ce13">
            <text:p>大園區</text:p>
          </table:table-cell>
          <table:table-cell office:value-type="string" table:style-name="ce12">
            <text:p>桃園市大園區華興路６９號</text:p>
          </table:table-cell>
          <table:table-cell office:value-type="float" office:value="3850966" table:style-name="ce18">
            <text:p>385096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0440" table:style-name="ce10">
            <text:p>3532070440</text:p>
          </table:table-cell>
          <table:table-cell office:value-type="string" table:style-name="ce10">
            <text:p>周光偉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二段１０８５號</text:p>
          </table:table-cell>
          <table:table-cell office:value-type="float" office:value="3505588" table:style-name="ce17">
            <text:p>35055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0593" table:style-name="ce10">
            <text:p>3532070593</text:p>
          </table:table-cell>
          <table:table-cell office:value-type="string" table:style-name="ce10">
            <text:p>顏福順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山鶯路１５號１－２樓</text:p>
          </table:table-cell>
          <table:table-cell office:value-type="float" office:value="3505638" table:style-name="ce17">
            <text:p>350563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2088" table:style-name="ce10">
            <text:p>3532072088</text:p>
          </table:table-cell>
          <table:table-cell office:value-type="string" table:style-name="ce10">
            <text:p>鴻興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中興路３７７號１、２樓</text:p>
          </table:table-cell>
          <table:table-cell office:value-type="float" office:value="3205575" table:style-name="ce17">
            <text:p>320557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2499" table:style-name="ce10">
            <text:p>3532072499</text:p>
          </table:table-cell>
          <table:table-cell office:value-type="string" table:style-name="ce10">
            <text:p>無尾熊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學路２５９號１樓</text:p>
          </table:table-cell>
          <table:table-cell office:value-type="float" office:value="3278068" table:style-name="ce17">
            <text:p>327806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0557" table:style-name="ce10">
            <text:p>3532070557</text:p>
          </table:table-cell>
          <table:table-cell office:value-type="string" table:style-name="ce10">
            <text:p>杜一鳴婦產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中興路３７２-２號1樓</text:p>
          </table:table-cell>
          <table:table-cell office:value-type="float" office:value="3591033" table:style-name="ce17">
            <text:p>359103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0333" table:style-name="ce10">
            <text:p>3532070333</text:p>
          </table:table-cell>
          <table:table-cell office:value-type="string" table:style-name="ce10">
            <text:p>許忠信小兒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二段１０９５號</text:p>
          </table:table-cell>
          <table:table-cell office:value-type="float" office:value="3505367" table:style-name="ce17">
            <text:p>350536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0422" table:style-name="ce10">
            <text:p>3532070422</text:p>
          </table:table-cell>
          <table:table-cell office:value-type="string" table:style-name="ce10">
            <text:p>蕭大章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二段９９０號</text:p>
          </table:table-cell>
          <table:table-cell office:value-type="float" office:value="3201860" table:style-name="ce17">
            <text:p>320186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0637" table:style-name="ce10">
            <text:p>3532070637</text:p>
          </table:table-cell>
          <table:table-cell office:value-type="string" table:style-name="ce10">
            <text:p>連淑芳小兒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二段９５７號１樓</text:p>
          </table:table-cell>
          <table:table-cell office:value-type="float" office:value="3599696" table:style-name="ce17">
            <text:p>359969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1803" table:style-name="ce10">
            <text:p>3532071803</text:p>
          </table:table-cell>
          <table:table-cell office:value-type="string" table:style-name="ce10">
            <text:p>大魏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二段1102號1、2樓</text:p>
          </table:table-cell>
          <table:table-cell office:value-type="float" office:value="3596838" table:style-name="ce17">
            <text:p>359683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1858" table:style-name="ce10">
            <text:p>3532071858</text:p>
          </table:table-cell>
          <table:table-cell office:value-type="string" table:style-name="ce10">
            <text:p>陳完任家庭醫學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自強東路１８８–１、１９０號</text:p>
          </table:table-cell>
          <table:table-cell office:value-type="float" office:value="3508373" table:style-name="ce17">
            <text:p>350837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1867" table:style-name="ce10">
            <text:p>3532071867</text:p>
          </table:table-cell>
          <table:table-cell office:value-type="string" table:style-name="ce10">
            <text:p>德泰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二一街３０號</text:p>
          </table:table-cell>
          <table:table-cell office:value-type="float" office:value="3271566" table:style-name="ce17">
            <text:p>327156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1983" table:style-name="ce10">
            <text:p>3532071983</text:p>
          </table:table-cell>
          <table:table-cell office:value-type="string" table:style-name="ce10">
            <text:p>德馨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復興三路3-2號</text:p>
          </table:table-cell>
          <table:table-cell office:value-type="float" office:value="3181458" table:style-name="ce17">
            <text:p>318145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2060" table:style-name="ce10">
            <text:p>3532072060</text:p>
          </table:table-cell>
          <table:table-cell office:value-type="string" table:style-name="ce10">
            <text:p>新世代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興路95號</text:p>
          </table:table-cell>
          <table:table-cell office:value-type="float" office:value="3274075" table:style-name="ce17">
            <text:p>327407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159" table:style-name="ce10">
            <text:p>3532072159</text:p>
          </table:table-cell>
          <table:table-cell office:value-type="string" table:style-name="ce10">
            <text:p>南崁現代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南祥路40號1樓</text:p>
          </table:table-cell>
          <table:table-cell office:value-type="float" office:value="3218080" table:style-name="ce17">
            <text:p>321808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266" table:style-name="ce10">
            <text:p>3532072266</text:p>
          </table:table-cell>
          <table:table-cell office:value-type="string" table:style-name="ce10">
            <text:p>朱永恆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中興路353號1樓</text:p>
          </table:table-cell>
          <table:table-cell office:value-type="float" office:value="3508182" table:style-name="ce17">
            <text:p>350818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2300" table:style-name="ce10">
            <text:p>3532072300</text:p>
          </table:table-cell>
          <table:table-cell office:value-type="string" table:style-name="ce10">
            <text:p>良安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山鶯路70號</text:p>
          </table:table-cell>
          <table:table-cell office:value-type="float" office:value="3361886" table:style-name="ce17">
            <text:p>336188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364" table:style-name="ce10">
            <text:p>3532072364</text:p>
          </table:table-cell>
          <table:table-cell office:value-type="string" table:style-name="ce10">
            <text:p>蘆竹現代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南祥路４０號２樓</text:p>
          </table:table-cell>
          <table:table-cell office:value-type="float" office:value="3218080" table:style-name="ce17">
            <text:p>321808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373" table:style-name="ce10">
            <text:p>3532072373</text:p>
          </table:table-cell>
          <table:table-cell office:value-type="string" table:style-name="ce10">
            <text:p>銘傳家醫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德明路１３７號１樓</text:p>
          </table:table-cell>
          <table:table-cell office:value-type="float" office:value="3595588" table:style-name="ce17">
            <text:p>359558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551" table:style-name="ce10">
            <text:p>3532072551</text:p>
          </table:table-cell>
          <table:table-cell office:value-type="string" table:style-name="ce10">
            <text:p>宗男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復興一路２１２巷１７號１樓</text:p>
          </table:table-cell>
          <table:table-cell office:value-type="float" office:value="3287629" table:style-name="ce17">
            <text:p>328762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597" table:style-name="ce10">
            <text:p>3532072597</text:p>
          </table:table-cell>
          <table:table-cell office:value-type="string" table:style-name="ce10">
            <text:p>福恩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光峯路１５１號１樓及夾層</text:p>
          </table:table-cell>
          <table:table-cell office:value-type="float" office:value="3201919" table:style-name="ce17">
            <text:p>320191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2622" table:style-name="ce10">
            <text:p>3532072622</text:p>
          </table:table-cell>
          <table:table-cell office:value-type="string" table:style-name="ce10">
            <text:p>樂誠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青二路５號１樓及１３號１樓</text:p>
          </table:table-cell>
          <table:table-cell office:value-type="float" office:value="3272703" table:style-name="ce17">
            <text:p>327270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659" table:style-name="ce10">
            <text:p>3532072659</text:p>
          </table:table-cell>
          <table:table-cell office:value-type="string" table:style-name="ce10">
            <text:p>卓越內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一段１０７號１樓、１０９號１樓</text:p>
          </table:table-cell>
          <table:table-cell office:value-type="float" office:value="82000151" table:style-name="ce17">
            <text:p>8200015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793" table:style-name="ce10">
            <text:p>3532072793</text:p>
          </table:table-cell>
          <table:table-cell office:value-type="string" table:style-name="ce10">
            <text:p>銓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大同路３號１樓</text:p>
          </table:table-cell>
          <table:table-cell office:value-type="float" office:value="3508806" table:style-name="ce17">
            <text:p>350880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2828" table:style-name="ce10">
            <text:p>3532072828</text:p>
          </table:table-cell>
          <table:table-cell office:value-type="string" table:style-name="ce10">
            <text:p>文新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達路３１８號１樓及夾層、３２０號１樓及夾層</text:p>
          </table:table-cell>
          <table:table-cell office:value-type="float" office:value="3974025" table:style-name="ce17">
            <text:p>397402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908" table:style-name="ce10">
            <text:p>3532072908</text:p>
          </table:table-cell>
          <table:table-cell office:value-type="string" table:style-name="ce10">
            <text:p>樂安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樂學路５１２號１樓及長慶二街６號１樓</text:p>
          </table:table-cell>
          <table:table-cell office:value-type="float" office:value="3971318" table:style-name="ce17">
            <text:p>397131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70468" table:style-name="ce10">
            <text:p>3532070468</text:p>
          </table:table-cell>
          <table:table-cell office:value-type="string" table:style-name="ce10">
            <text:p>陳皮膚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中興路２０６號１樓</text:p>
          </table:table-cell>
          <table:table-cell office:value-type="float" office:value="3509878" table:style-name="ce17">
            <text:p>3509878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0548" table:style-name="ce10">
            <text:p>3532070548</text:p>
          </table:table-cell>
          <table:table-cell office:value-type="string" table:style-name="ce10">
            <text:p>遠東耳鼻喉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二段９９７號１樓</text:p>
          </table:table-cell>
          <table:table-cell office:value-type="float" office:value="3502720" table:style-name="ce17">
            <text:p>3502720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506" table:style-name="ce10">
            <text:p>3532072506</text:p>
          </table:table-cell>
          <table:table-cell office:value-type="string" table:style-name="ce10">
            <text:p>微笑親子耳鼻喉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化二路５１號１樓</text:p>
          </table:table-cell>
          <table:table-cell office:value-type="float" office:value="3180022" table:style-name="ce17">
            <text:p>3180022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604" table:style-name="ce10">
            <text:p>3532072604</text:p>
          </table:table-cell>
          <table:table-cell office:value-type="string" table:style-name="ce10">
            <text:p>卓越耳鼻喉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１段１０７號１樓、１０９號１樓</text:p>
          </table:table-cell>
          <table:table-cell office:value-type="float" office:value="82000580" table:style-name="ce17">
            <text:p>82000580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613" table:style-name="ce10">
            <text:p>3532072613</text:p>
          </table:table-cell>
          <table:table-cell office:value-type="string" table:style-name="ce10">
            <text:p>永樂耳鼻喉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萬壽路１段１０７號１樓、１０９號１樓</text:p>
          </table:table-cell>
          <table:table-cell office:value-type="float" office:value="82000580" table:style-name="ce17">
            <text:p>82000580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72051" table:style-name="ce10">
            <text:p>3532072051</text:p>
          </table:table-cell>
          <table:table-cell office:value-type="string" table:style-name="ce10">
            <text:p>杏芳婦產科診所</text:p>
          </table:table-cell>
          <table:table-cell office:value-type="string" table:style-name="ce11">
            <text:p>龜山區</text:p>
          </table:table-cell>
          <table:table-cell office:value-type="string" table:style-name="ce10">
            <text:p>桃園市龜山區文化三路６５號１樓</text:p>
          </table:table-cell>
          <table:table-cell office:value-type="float" office:value="3285692" table:style-name="ce17">
            <text:p>3285692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0428" table:style-name="ce12">
            <text:p>3532080428</text:p>
          </table:table-cell>
          <table:table-cell office:value-type="string" table:style-name="ce12">
            <text:p>萬耳鼻喉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大忠里介壽路１段９１３號</text:p>
          </table:table-cell>
          <table:table-cell office:value-type="float" office:value="3635616" table:style-name="ce18">
            <text:p>363561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0928" table:style-name="ce12">
            <text:p>3532080928</text:p>
          </table:table-cell>
          <table:table-cell office:value-type="string" table:style-name="ce12">
            <text:p>楊正全聯合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８３３號</text:p>
          </table:table-cell>
          <table:table-cell office:value-type="float" office:value="3626225" table:style-name="ce18">
            <text:p>362622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548" table:style-name="ce12">
            <text:p>3532082548</text:p>
          </table:table-cell>
          <table:table-cell office:value-type="string" table:style-name="ce12">
            <text:p>廣德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９４２－１號</text:p>
          </table:table-cell>
          <table:table-cell office:value-type="float" office:value="3623886" table:style-name="ce18">
            <text:p>362388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2646" table:style-name="ce12">
            <text:p>3532082646</text:p>
          </table:table-cell>
          <table:table-cell office:value-type="string" table:style-name="ce12">
            <text:p>聖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桃鶯路８５號１樓</text:p>
          </table:table-cell>
          <table:table-cell office:value-type="float" office:value="3665155" table:style-name="ce18">
            <text:p>366515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2673" table:style-name="ce12">
            <text:p>3532082673</text:p>
          </table:table-cell>
          <table:table-cell office:value-type="string" table:style-name="ce12">
            <text:p>介壽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863號1樓、865號１樓</text:p>
          </table:table-cell>
          <table:table-cell office:value-type="float" office:value="3677787" table:style-name="ce18">
            <text:p>367778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2922" table:style-name="ce12">
            <text:p>3532082922</text:p>
          </table:table-cell>
          <table:table-cell office:value-type="string" table:style-name="ce12">
            <text:p>豐田健康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豐田二路５６號１－２樓</text:p>
          </table:table-cell>
          <table:table-cell office:value-type="float" office:value="3656019" table:style-name="ce18">
            <text:p>365601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2360" table:style-name="ce12">
            <text:p>3532082360</text:p>
          </table:table-cell>
          <table:table-cell office:value-type="string" table:style-name="ce12">
            <text:p>翁文堯婦產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763號1樓</text:p>
          </table:table-cell>
          <table:table-cell office:value-type="float" office:value="3622121" table:style-name="ce18">
            <text:p>362212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0179" table:style-name="ce12">
            <text:p>3532080179</text:p>
          </table:table-cell>
          <table:table-cell office:value-type="string" table:style-name="ce12">
            <text:p>潘肇祺家庭醫學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８９８號</text:p>
          </table:table-cell>
          <table:table-cell office:value-type="float" office:value="3678588" table:style-name="ce18">
            <text:p>36785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0740" table:style-name="ce12">
            <text:p>3532080740</text:p>
          </table:table-cell>
          <table:table-cell office:value-type="string" table:style-name="ce12">
            <text:p>林添貴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廣福路１７８號、１７８號２樓</text:p>
          </table:table-cell>
          <table:table-cell office:value-type="float" office:value="3777196" table:style-name="ce18">
            <text:p>377719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0802" table:style-name="ce12">
            <text:p>3532080802</text:p>
          </table:table-cell>
          <table:table-cell office:value-type="string" table:style-name="ce12">
            <text:p>陳坤荃小兒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大智里介壽路一段８１２號</text:p>
          </table:table-cell>
          <table:table-cell office:value-type="float" office:value="3677476" table:style-name="ce18">
            <text:p>367747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1023" table:style-name="ce12">
            <text:p>3532081023</text:p>
          </table:table-cell>
          <table:table-cell office:value-type="string" table:style-name="ce12">
            <text:p>蕭益富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大智路五號</text:p>
          </table:table-cell>
          <table:table-cell office:value-type="float" office:value="3675582" table:style-name="ce18">
            <text:p>367558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315" table:style-name="ce12">
            <text:p>3532082315</text:p>
          </table:table-cell>
          <table:table-cell office:value-type="string" table:style-name="ce12">
            <text:p>博濟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７７６號１樓及２樓</text:p>
          </table:table-cell>
          <table:table-cell office:value-type="float" office:value="3767266" table:style-name="ce18">
            <text:p>376726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342" table:style-name="ce12">
            <text:p>3532082342</text:p>
          </table:table-cell>
          <table:table-cell office:value-type="string" table:style-name="ce12">
            <text:p>振益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興豐路８４１號１樓</text:p>
          </table:table-cell>
          <table:table-cell office:value-type="float" office:value="3653786" table:style-name="ce18">
            <text:p>365378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691" table:style-name="ce12">
            <text:p>3532082691</text:p>
          </table:table-cell>
          <table:table-cell office:value-type="string" table:style-name="ce12">
            <text:p>吉米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忠勇５街１０號１樓</text:p>
          </table:table-cell>
          <table:table-cell office:value-type="float" office:value="3751108" table:style-name="ce18">
            <text:p>375110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726" table:style-name="ce12">
            <text:p>3532082726</text:p>
          </table:table-cell>
          <table:table-cell office:value-type="string" table:style-name="ce12">
            <text:p>李耳鼻喉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９０７號１樓</text:p>
          </table:table-cell>
          <table:table-cell office:value-type="float" office:value="3630063" table:style-name="ce18">
            <text:p>363006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762" table:style-name="ce12">
            <text:p>3532082762</text:p>
          </table:table-cell>
          <table:table-cell office:value-type="string" table:style-name="ce12">
            <text:p>八德慶鴻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興豐路３２６號１樓</text:p>
          </table:table-cell>
          <table:table-cell office:value-type="float" office:value="3650198" table:style-name="ce18">
            <text:p>365019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815" table:style-name="ce12">
            <text:p>3532082815</text:p>
          </table:table-cell>
          <table:table-cell office:value-type="string" table:style-name="ce12">
            <text:p>風禾內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東勇一路１０號１樓及１２號１樓</text:p>
          </table:table-cell>
          <table:table-cell office:value-type="float" office:value="3630019" table:style-name="ce18">
            <text:p>363001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824" table:style-name="ce12">
            <text:p>3532082824</text:p>
          </table:table-cell>
          <table:table-cell office:value-type="string" table:style-name="ce12">
            <text:p>閤樂親子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廣興二路１１號１樓</text:p>
          </table:table-cell>
          <table:table-cell office:value-type="float" office:value="3732288" table:style-name="ce18">
            <text:p>37322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2833" table:style-name="ce12">
            <text:p>3532082833</text:p>
          </table:table-cell>
          <table:table-cell office:value-type="string" table:style-name="ce12">
            <text:p>一家人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豐德二路２號１樓</text:p>
          </table:table-cell>
          <table:table-cell office:value-type="float" office:value="3682212" table:style-name="ce18">
            <text:p>3682212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879" table:style-name="ce12">
            <text:p>3532082879</text:p>
          </table:table-cell>
          <table:table-cell office:value-type="string" table:style-name="ce12">
            <text:p>福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豐德一路１號１樓</text:p>
          </table:table-cell>
          <table:table-cell office:value-type="float" office:value="3682626" table:style-name="ce18">
            <text:p>368262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82931" table:style-name="ce12">
            <text:p>3532082931</text:p>
          </table:table-cell>
          <table:table-cell office:value-type="string" table:style-name="ce12">
            <text:p>大湳金鶯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大智路１３號１樓及２樓</text:p>
          </table:table-cell>
          <table:table-cell office:value-type="float" office:value="3630811" table:style-name="ce18">
            <text:p>3630811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217" table:style-name="ce12">
            <text:p>3532082217</text:p>
          </table:table-cell>
          <table:table-cell office:value-type="string" table:style-name="ce12">
            <text:p>瀚文耳鼻喉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桃鶯路５號</text:p>
          </table:table-cell>
          <table:table-cell office:value-type="float" office:value="3641252" table:style-name="ce18">
            <text:p>3641252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280" table:style-name="ce12">
            <text:p>3532082280</text:p>
          </table:table-cell>
          <table:table-cell office:value-type="string" table:style-name="ce12">
            <text:p>崇瑞耳鼻喉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８０６號</text:p>
          </table:table-cell>
          <table:table-cell office:value-type="float" office:value="3631891" table:style-name="ce18">
            <text:p>3631891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379" table:style-name="ce12">
            <text:p>3532082379</text:p>
          </table:table-cell>
          <table:table-cell office:value-type="string" table:style-name="ce12">
            <text:p>郭淵進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興豐路650號1樓</text:p>
          </table:table-cell>
          <table:table-cell office:value-type="float" office:value="3732373" table:style-name="ce18">
            <text:p>3732373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959" table:style-name="ce12">
            <text:p>3532082959</text:p>
          </table:table-cell>
          <table:table-cell office:value-type="string" table:style-name="ce12">
            <text:p>日日晴耳鼻喉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建德路２６９號１樓及夾層</text:p>
          </table:table-cell>
          <table:table-cell office:value-type="float" office:value="3688539" table:style-name="ce18">
            <text:p>3688539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968" table:style-name="ce12">
            <text:p>3532082968</text:p>
          </table:table-cell>
          <table:table-cell office:value-type="string" table:style-name="ce12">
            <text:p>日日晴親子耳鼻喉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建德路２６９號１樓及夾層</text:p>
          </table:table-cell>
          <table:table-cell office:value-type="float" office:value="3688539" table:style-name="ce18">
            <text:p>3688539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0697" table:style-name="ce12">
            <text:p>3532080697</text:p>
          </table:table-cell>
          <table:table-cell office:value-type="string" table:style-name="ce12">
            <text:p>吳鳳昕婦產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一段８１６號</text:p>
          </table:table-cell>
          <table:table-cell office:value-type="float" office:value="3635679" table:style-name="ce18">
            <text:p>3635679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82299" table:style-name="ce12">
            <text:p>3532082299</text:p>
          </table:table-cell>
          <table:table-cell office:value-type="string" table:style-name="ce12">
            <text:p>惠欣婦產科診所</text:p>
          </table:table-cell>
          <table:table-cell office:value-type="string" table:style-name="ce13">
            <text:p>八德區</text:p>
          </table:table-cell>
          <table:table-cell office:value-type="string" table:style-name="ce12">
            <text:p>桃園市八德區介壽路1段707號1樓</text:p>
          </table:table-cell>
          <table:table-cell office:value-type="float" office:value="3775111" table:style-name="ce18">
            <text:p>3775111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184" table:style-name="ce10">
            <text:p>3532090184</text:p>
          </table:table-cell>
          <table:table-cell office:value-type="string" table:style-name="ce10">
            <text:p>陳隆開外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山里東龍路３１５－１號</text:p>
          </table:table-cell>
          <table:table-cell office:value-type="float" office:value="4794936" table:style-name="ce17">
            <text:p>479493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264" table:style-name="ce10">
            <text:p>3532090264</text:p>
          </table:table-cell>
          <table:table-cell office:value-type="string" table:style-name="ce10">
            <text:p>安嘉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173號1樓</text:p>
          </table:table-cell>
          <table:table-cell office:value-type="float" office:value="4893715" table:style-name="ce17">
            <text:p>489371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317" table:style-name="ce10">
            <text:p>3532090317</text:p>
          </table:table-cell>
          <table:table-cell office:value-type="string" table:style-name="ce10">
            <text:p>龍華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東龍路１７５號</text:p>
          </table:table-cell>
          <table:table-cell office:value-type="float" office:value="4792489" table:style-name="ce17">
            <text:p>479248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111" table:style-name="ce10">
            <text:p>3532090111</text:p>
          </table:table-cell>
          <table:table-cell office:value-type="string" table:style-name="ce10">
            <text:p>盛杞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龍潭里東龍路２０４號</text:p>
          </table:table-cell>
          <table:table-cell office:value-type="float" office:value="4792061" table:style-name="ce17">
            <text:p>479206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510" table:style-name="ce10">
            <text:p>3532091510</text:p>
          </table:table-cell>
          <table:table-cell office:value-type="string" table:style-name="ce10">
            <text:p>子均婦產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１３１號</text:p>
          </table:table-cell>
          <table:table-cell office:value-type="float" office:value="4896310" table:style-name="ce17">
            <text:p>489631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91805" table:style-name="ce10">
            <text:p>3532091805</text:p>
          </table:table-cell>
          <table:table-cell office:value-type="string" table:style-name="ce10">
            <text:p>國家中山科學研究院石園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文化路６巷３５號１樓至３樓</text:p>
          </table:table-cell>
          <table:table-cell office:value-type="float" office:value="4112220" table:style-name="ce17">
            <text:p>411222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166" table:style-name="ce10">
            <text:p>3532090166</text:p>
          </table:table-cell>
          <table:table-cell office:value-type="string" table:style-name="ce10">
            <text:p>李翌新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三林里建國路３６號</text:p>
          </table:table-cell>
          <table:table-cell office:value-type="float" office:value="4893672" table:style-name="ce17">
            <text:p>4893672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399" table:style-name="ce10">
            <text:p>3532090399</text:p>
          </table:table-cell>
          <table:table-cell office:value-type="string" table:style-name="ce10">
            <text:p>葉步財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北龍路２６８號</text:p>
          </table:table-cell>
          <table:table-cell office:value-type="float" office:value="4806356" table:style-name="ce17">
            <text:p>4806356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406" table:style-name="ce10">
            <text:p>3532090406</text:p>
          </table:table-cell>
          <table:table-cell office:value-type="string" table:style-name="ce10">
            <text:p>龍合骨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山里中正路４６號</text:p>
          </table:table-cell>
          <table:table-cell office:value-type="float" office:value="4707500" table:style-name="ce17">
            <text:p>470750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479" table:style-name="ce10">
            <text:p>3532090479</text:p>
          </table:table-cell>
          <table:table-cell office:value-type="string" table:style-name="ce10">
            <text:p>五福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山里五福街１３號</text:p>
          </table:table-cell>
          <table:table-cell office:value-type="float" office:value="4709709" table:style-name="ce17">
            <text:p>4709709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529" table:style-name="ce10">
            <text:p>3532091529</text:p>
          </table:table-cell>
          <table:table-cell office:value-type="string" table:style-name="ce10">
            <text:p>佑康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興路２２５號</text:p>
          </table:table-cell>
          <table:table-cell office:value-type="float" office:value="4994221" table:style-name="ce17">
            <text:p>499422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565" table:style-name="ce10">
            <text:p>3532091565</text:p>
          </table:table-cell>
          <table:table-cell office:value-type="string" table:style-name="ce10">
            <text:p>平安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２９６號</text:p>
          </table:table-cell>
          <table:table-cell office:value-type="float" office:value="4995763" table:style-name="ce17">
            <text:p>499576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91672" table:style-name="ce10">
            <text:p>3532091672</text:p>
          </table:table-cell>
          <table:table-cell office:value-type="string" table:style-name="ce10">
            <text:p>怡合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豐路３５２號１樓</text:p>
          </table:table-cell>
          <table:table-cell office:value-type="float" office:value="4808387" table:style-name="ce17">
            <text:p>4808387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707" table:style-name="ce10">
            <text:p>3532091707</text:p>
          </table:table-cell>
          <table:table-cell office:value-type="string" table:style-name="ce10">
            <text:p>杏德芙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北龍路３３１號１－３樓、３３３號１－３樓</text:p>
          </table:table-cell>
          <table:table-cell office:value-type="float" office:value="4792430" table:style-name="ce17">
            <text:p>479243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091761" table:style-name="ce10">
            <text:p>3532091761</text:p>
          </table:table-cell>
          <table:table-cell office:value-type="string" table:style-name="ce10">
            <text:p>易修成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81號1樓</text:p>
          </table:table-cell>
          <table:table-cell office:value-type="float" office:value="4892950" table:style-name="ce17">
            <text:p>489295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770" table:style-name="ce10">
            <text:p>3532091770</text:p>
          </table:table-cell>
          <table:table-cell office:value-type="string" table:style-name="ce10">
            <text:p>鄭幼文內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２４１號１樓</text:p>
          </table:table-cell>
          <table:table-cell office:value-type="float" office:value="4890681" table:style-name="ce17">
            <text:p>4890681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200" table:style-name="ce10">
            <text:p>3532090200</text:p>
          </table:table-cell>
          <table:table-cell office:value-type="string" table:style-name="ce10">
            <text:p>徐耳鼻喉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北龍路２５１號</text:p>
          </table:table-cell>
          <table:table-cell office:value-type="float" office:value="4899631" table:style-name="ce17">
            <text:p>4899631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654" table:style-name="ce10">
            <text:p>3532091654</text:p>
          </table:table-cell>
          <table:table-cell office:value-type="string" table:style-name="ce10">
            <text:p>龍欣耳鼻喉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254號及262號1樓</text:p>
          </table:table-cell>
          <table:table-cell office:value-type="float" office:value="4808306" table:style-name="ce17">
            <text:p>4808306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0282" table:style-name="ce10">
            <text:p>3532090282</text:p>
          </table:table-cell>
          <table:table-cell office:value-type="string" table:style-name="ce10">
            <text:p>張瑞巖婦產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北龍路２７２號１樓、２樓</text:p>
          </table:table-cell>
          <table:table-cell office:value-type="float" office:value="4896771" table:style-name="ce17">
            <text:p>4896771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091752" table:style-name="ce10">
            <text:p>3532091752</text:p>
          </table:table-cell>
          <table:table-cell office:value-type="string" table:style-name="ce10">
            <text:p>蕭森元婦產科診所</text:p>
          </table:table-cell>
          <table:table-cell office:value-type="string" table:style-name="ce11">
            <text:p>龍潭區</text:p>
          </table:table-cell>
          <table:table-cell office:value-type="string" table:style-name="ce10">
            <text:p>桃園市龍潭區中正路８９號１、２樓</text:p>
          </table:table-cell>
          <table:table-cell office:value-type="float" office:value="4990222" table:style-name="ce17">
            <text:p>4990222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1897" table:style-name="ce12">
            <text:p>3532101897</text:p>
          </table:table-cell>
          <table:table-cell office:value-type="string" table:style-name="ce12">
            <text:p>育英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育英路二十七號</text:p>
          </table:table-cell>
          <table:table-cell office:value-type="float" office:value="4953286" table:style-name="ce18">
            <text:p>495328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116" table:style-name="ce12">
            <text:p>3532102116</text:p>
          </table:table-cell>
          <table:table-cell office:value-type="string" table:style-name="ce12">
            <text:p>振平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新富2街４２號１樓</text:p>
          </table:table-cell>
          <table:table-cell office:value-type="float" office:value="4688757" table:style-name="ce18">
            <text:p>468875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287" table:style-name="ce12">
            <text:p>3532102287</text:p>
          </table:table-cell>
          <table:table-cell office:value-type="string" table:style-name="ce12">
            <text:p>維賢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和平路123號1樓及125號1、2樓</text:p>
          </table:table-cell>
          <table:table-cell office:value-type="float" office:value="4683636" table:style-name="ce18">
            <text:p>468363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385" table:style-name="ce12">
            <text:p>3532102385</text:p>
          </table:table-cell>
          <table:table-cell office:value-type="string" table:style-name="ce12">
            <text:p>立群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中豐路山頂段２７號１樓、２樓</text:p>
          </table:table-cell>
          <table:table-cell office:value-type="float" office:value="4191137" table:style-name="ce18">
            <text:p>4191137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410" table:style-name="ce12">
            <text:p>3532102410</text:p>
          </table:table-cell>
          <table:table-cell office:value-type="string" table:style-name="ce12">
            <text:p>立康南勢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上海路２１２號１樓暨夾層</text:p>
          </table:table-cell>
          <table:table-cell office:value-type="float" office:value="4398166" table:style-name="ce18">
            <text:p>439816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438" table:style-name="ce12">
            <text:p>3532102438</text:p>
          </table:table-cell>
          <table:table-cell office:value-type="string" table:style-name="ce12">
            <text:p>義群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義興街２１號１樓</text:p>
          </table:table-cell>
          <table:table-cell office:value-type="float" office:value="4923885" table:style-name="ce18">
            <text:p>4923885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483" table:style-name="ce12">
            <text:p>3532102483</text:p>
          </table:table-cell>
          <table:table-cell office:value-type="string" table:style-name="ce12">
            <text:p>佳群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金城街６３號１樓</text:p>
          </table:table-cell>
          <table:table-cell office:value-type="float" office:value="4390900" table:style-name="ce18">
            <text:p>439090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0283" table:style-name="ce12">
            <text:p>3532100283</text:p>
          </table:table-cell>
          <table:table-cell office:value-type="string" table:style-name="ce12">
            <text:p>傳生聯合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南豊路３０－１號</text:p>
          </table:table-cell>
          <table:table-cell office:value-type="float" office:value="4690293" table:style-name="ce18">
            <text:p>469029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0532" table:style-name="ce12">
            <text:p>3532100532</text:p>
          </table:table-cell>
          <table:table-cell office:value-type="string" table:style-name="ce12">
            <text:p>吉象耳鼻喉科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忠孝路198號</text:p>
          </table:table-cell>
          <table:table-cell office:value-type="float" office:value="4944759" table:style-name="ce18">
            <text:p>494475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0603" table:style-name="ce12">
            <text:p>3532100603</text:p>
          </table:table-cell>
          <table:table-cell office:value-type="string" table:style-name="ce12">
            <text:p>金陵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金陵路二段４７９號</text:p>
          </table:table-cell>
          <table:table-cell office:value-type="float" office:value="4579473" table:style-name="ce18">
            <text:p>457947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0612" table:style-name="ce12">
            <text:p>3532100612</text:p>
          </table:table-cell>
          <table:table-cell office:value-type="string" table:style-name="ce12">
            <text:p>昇元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民族路１２９號１樓</text:p>
          </table:table-cell>
          <table:table-cell office:value-type="float" office:value="4010906" table:style-name="ce18">
            <text:p>401090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0649" table:style-name="ce12">
            <text:p>3532100649</text:p>
          </table:table-cell>
          <table:table-cell office:value-type="string" table:style-name="ce12">
            <text:p>吳英錦小兒科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龍南路６４號</text:p>
          </table:table-cell>
          <table:table-cell office:value-type="float" office:value="4501043" table:style-name="ce18">
            <text:p>450104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1815" table:style-name="ce12">
            <text:p>3532101815</text:p>
          </table:table-cell>
          <table:table-cell office:value-type="string" table:style-name="ce12">
            <text:p>和愛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平東路１３４號</text:p>
          </table:table-cell>
          <table:table-cell office:value-type="float" office:value="4609280" table:style-name="ce18">
            <text:p>460928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1888" table:style-name="ce12">
            <text:p>3532101888</text:p>
          </table:table-cell>
          <table:table-cell office:value-type="string" table:style-name="ce12">
            <text:p>新安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中豐路２０８號１樓</text:p>
          </table:table-cell>
          <table:table-cell office:value-type="float" office:value="4683553" table:style-name="ce18">
            <text:p>468355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214" table:style-name="ce12">
            <text:p>3532102214</text:p>
          </table:table-cell>
          <table:table-cell office:value-type="string" table:style-name="ce12">
            <text:p>幫寶貝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振興路17號1樓</text:p>
          </table:table-cell>
          <table:table-cell office:value-type="float" office:value="4685900" table:style-name="ce18">
            <text:p>468590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241" table:style-name="ce12">
            <text:p>3532102241</text:p>
          </table:table-cell>
          <table:table-cell office:value-type="string" table:style-name="ce12">
            <text:p>永豐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中豐路山頂段１３５號、１３７號１樓</text:p>
          </table:table-cell>
          <table:table-cell office:value-type="float" office:value="4193783" table:style-name="ce18">
            <text:p>419378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269" table:style-name="ce12">
            <text:p>3532102269</text:p>
          </table:table-cell>
          <table:table-cell office:value-type="string" table:style-name="ce12">
            <text:p>勇信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中豐路山頂段160號1樓</text:p>
          </table:table-cell>
          <table:table-cell office:value-type="float" office:value="4195558" table:style-name="ce18">
            <text:p>419555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296" table:style-name="ce12">
            <text:p>3532102296</text:p>
          </table:table-cell>
          <table:table-cell office:value-type="string" table:style-name="ce12">
            <text:p>天一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和平路125號3樓</text:p>
          </table:table-cell>
          <table:table-cell office:value-type="float" office:value="4686228" table:style-name="ce18">
            <text:p>468622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321" table:style-name="ce12">
            <text:p>3532102321</text:p>
          </table:table-cell>
          <table:table-cell office:value-type="string" table:style-name="ce12">
            <text:p>聯恩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中豐路南勢二段１００號１樓暨１０２號１樓</text:p>
          </table:table-cell>
          <table:table-cell office:value-type="float" office:value="4395633" table:style-name="ce18">
            <text:p>439563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358" table:style-name="ce12">
            <text:p>3532102358</text:p>
          </table:table-cell>
          <table:table-cell office:value-type="string" table:style-name="ce12">
            <text:p>王德和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延平路三段２號１樓及２－１號１樓</text:p>
          </table:table-cell>
          <table:table-cell office:value-type="float" office:value="4013006" table:style-name="ce18">
            <text:p>4013006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401" table:style-name="ce12">
            <text:p>3532102401</text:p>
          </table:table-cell>
          <table:table-cell office:value-type="string" table:style-name="ce12">
            <text:p>延平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延平路二段４３０巷７９—１６號１樓</text:p>
          </table:table-cell>
          <table:table-cell office:value-type="float" office:value="4918188" table:style-name="ce18">
            <text:p>491818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02474" table:style-name="ce12">
            <text:p>3532102474</text:p>
          </table:table-cell>
          <table:table-cell office:value-type="string" table:style-name="ce12">
            <text:p>昇禾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南豐路７６號１樓</text:p>
          </table:table-cell>
          <table:table-cell office:value-type="float" office:value="4690580" table:style-name="ce18">
            <text:p>4690580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02303" table:style-name="ce12">
            <text:p>3532102303</text:p>
          </table:table-cell>
          <table:table-cell office:value-type="string" table:style-name="ce12">
            <text:p>河助璽恒診所</text:p>
          </table:table-cell>
          <table:table-cell office:value-type="string" table:style-name="ce13">
            <text:p>平鎮區</text:p>
          </table:table-cell>
          <table:table-cell office:value-type="string" table:style-name="ce12">
            <text:p>桃園市平鎮區延平路２段１８０號１樓及復旦路４號１樓</text:p>
          </table:table-cell>
          <table:table-cell office:value-type="float" office:value="4927588" table:style-name="ce18">
            <text:p>4927588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10092" table:style-name="ce12">
            <text:p>3532110092</text:p>
          </table:table-cell>
          <table:table-cell office:value-type="string" table:style-name="ce12">
            <text:p>宏濟診所</text:p>
          </table:table-cell>
          <table:table-cell office:value-type="string" table:style-name="ce13">
            <text:p>新屋區</text:p>
          </table:table-cell>
          <table:table-cell office:value-type="string" table:style-name="ce12">
            <text:p>桃園市新屋區中山路３６０號</text:p>
          </table:table-cell>
          <table:table-cell office:value-type="float" office:value="4772259" table:style-name="ce18">
            <text:p>477225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11688" table:style-name="ce12">
            <text:p>3532111688</text:p>
          </table:table-cell>
          <table:table-cell office:value-type="string" table:style-name="ce12">
            <text:p>謝氏診所</text:p>
          </table:table-cell>
          <table:table-cell office:value-type="string" table:style-name="ce13">
            <text:p>新屋區</text:p>
          </table:table-cell>
          <table:table-cell office:value-type="string" table:style-name="ce12">
            <text:p>桃園市新屋區新文路１９巷３５號１樓</text:p>
          </table:table-cell>
          <table:table-cell office:value-type="float" office:value="4779233" table:style-name="ce18">
            <text:p>4779233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21675" table:style-name="ce10">
            <text:p>3532121675</text:p>
          </table:table-cell>
          <table:table-cell office:value-type="string" table:style-name="ce10">
            <text:p>健亞診所</text:p>
          </table:table-cell>
          <table:table-cell office:value-type="string" table:style-name="ce11">
            <text:p>觀音區</text:p>
          </table:table-cell>
          <table:table-cell office:value-type="string" table:style-name="ce10">
            <text:p>桃園市觀音區中山路２段９３９號</text:p>
          </table:table-cell>
          <table:table-cell office:value-type="float" office:value="4980220" table:style-name="ce17">
            <text:p>4980220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21773" table:style-name="ce10">
            <text:p>3532121773</text:p>
          </table:table-cell>
          <table:table-cell office:value-type="string" table:style-name="ce10">
            <text:p>觀興診所</text:p>
          </table:table-cell>
          <table:table-cell office:value-type="string" table:style-name="ce11">
            <text:p>觀音區</text:p>
          </table:table-cell>
          <table:table-cell office:value-type="string" table:style-name="ce10">
            <text:p>桃園市觀音區中正路２６０號１樓</text:p>
          </table:table-cell>
          <table:table-cell office:value-type="float" office:value="4738895" table:style-name="ce17">
            <text:p>4738895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21826" table:style-name="ce10">
            <text:p>3532121826</text:p>
          </table:table-cell>
          <table:table-cell office:value-type="string" table:style-name="ce10">
            <text:p>全心診所</text:p>
          </table:table-cell>
          <table:table-cell office:value-type="string" table:style-name="ce11">
            <text:p>觀音區</text:p>
          </table:table-cell>
          <table:table-cell office:value-type="string" table:style-name="ce10">
            <text:p>桃園市觀音區大觀路二段１８２號１樓</text:p>
          </table:table-cell>
          <table:table-cell office:value-type="float" office:value="4834783" table:style-name="ce17">
            <text:p>4834783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21871" table:style-name="ce10">
            <text:p>3532121871</text:p>
          </table:table-cell>
          <table:table-cell office:value-type="string" table:style-name="ce10">
            <text:p>泰安診所</text:p>
          </table:table-cell>
          <table:table-cell office:value-type="string" table:style-name="ce11">
            <text:p>觀音區</text:p>
          </table:table-cell>
          <table:table-cell office:value-type="string" table:style-name="ce10">
            <text:p>桃園市觀音區大觀路二段７９號１樓、２樓及３樓</text:p>
          </table:table-cell>
          <table:table-cell office:value-type="float" office:value="4839968" table:style-name="ce17">
            <text:p>4839968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21844" table:style-name="ce10">
            <text:p>3532121844</text:p>
          </table:table-cell>
          <table:table-cell office:value-type="string" table:style-name="ce10">
            <text:p>聯禾診所</text:p>
          </table:table-cell>
          <table:table-cell office:value-type="string" table:style-name="ce11">
            <text:p>觀音區</text:p>
          </table:table-cell>
          <table:table-cell office:value-type="string" table:style-name="ce10">
            <text:p>桃園市觀音區四維路１１０號１樓</text:p>
          </table:table-cell>
          <table:table-cell office:value-type="float" office:value="4831023" table:style-name="ce17">
            <text:p>4831023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73"/>
        </table:table-row>
        <table:table-row table:style-name="ro2">
          <table:table-cell office:value-type="float" office:value="3532131135" table:style-name="ce12">
            <text:p>3532131135</text:p>
          </table:table-cell>
          <table:table-cell office:value-type="string" table:style-name="ce12">
            <text:p>高揚威家醫科診所</text:p>
          </table:table-cell>
          <table:table-cell office:value-type="string" table:style-name="ce13">
            <text:p>復興區</text:p>
          </table:table-cell>
          <table:table-cell office:value-type="string" table:style-name="ce12">
            <text:p>桃園市復興區澤仁里忠孝路３２號</text:p>
          </table:table-cell>
          <table:table-cell office:value-type="float" office:value="3822839" table:style-name="ce18">
            <text:p>3822839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V</text:p>
          </table:table-cell>
          <table:table-cell table:number-columns-repeated="16373"/>
        </table:table-row>
        <table:table-row table:style-name="ro2">
          <table:table-cell office:value-type="float" office:value="3532131144" table:style-name="ce12">
            <text:p>3532131144</text:p>
          </table:table-cell>
          <table:table-cell office:value-type="string" table:style-name="ce12">
            <text:p>泰千診所</text:p>
          </table:table-cell>
          <table:table-cell office:value-type="string" table:style-name="ce13">
            <text:p>復興區</text:p>
          </table:table-cell>
          <table:table-cell office:value-type="string" table:style-name="ce12">
            <text:p>桃園市復興區羅浮村１２７號</text:p>
          </table:table-cell>
          <table:table-cell office:value-type="float" office:value="3822748" table:style-name="ce18">
            <text:p>3822748</text:p>
          </table:table-cell>
          <table:table-cell office:value-type="string" table:style-name="ce13">
            <text:p>V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9">
            <text:p>-</text:p>
          </table:table-cell>
          <table:table-cell office:value-type="string" table:style-name="ce27">
            <text:p>-</text:p>
          </table:table-cell>
          <table:table-cell table:number-columns-repeated="16373"/>
        </table:table-row>
        <table:table-row table:number-rows-repeated="1048213" table:style-name="ro4">
          <table:table-cell table:number-columns-repeated="16384"/>
        </table:table-row>
      </table:table>
      <table:table table:name="牙醫診所" table:style-name="ta2"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11" table:default-cell-style-name="ce15"/>
        <table:table-column table:style-name="co12" table:default-cell-style-name="ce15"/>
        <table:table-column table:style-name="co13" table:default-cell-style-name="ce7"/>
        <table:table-column table:style-name="co14" table:number-columns-repeated="5" table:default-cell-style-name="ce1"/>
        <table:table-column table:style-name="co8" table:number-columns-repeated="16373" table:default-cell-style-name="ce1"/>
        <table:table-row table:style-name="ro5">
          <table:table-cell office:value-type="string" table:number-columns-spanned="6" table:number-rows-spanned="1" table:style-name="ce33">
            <text:p>桃園市提供預防保健癌症篩檢牙醫診所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office:value-type="string" table:number-columns-spanned="1" table:number-rows-spanned="2" table:style-name="ce41">
            <text:p>醫事機構代碼</text:p>
          </table:table-cell>
          <table:table-cell office:value-type="string" table:number-columns-spanned="1" table:number-rows-spanned="2" table:style-name="ce41">
            <text:p>醫事機構名稱</text:p>
          </table:table-cell>
          <table:table-cell office:value-type="string" table:number-columns-spanned="1" table:number-rows-spanned="2" table:style-name="ce42">
            <text:p>行政區</text:p>
          </table:table-cell>
          <table:table-cell office:value-type="string" table:number-columns-spanned="1" table:number-rows-spanned="2" table:style-name="ce43">
            <text:p>地址</text:p>
          </table:table-cell>
          <table:table-cell office:value-type="string" table:number-columns-spanned="1" table:number-rows-spanned="2" table:style-name="ce43">
            <text:p>電話</text:p>
          </table:table-cell>
          <table:table-cell office:value-type="string" table:style-name="ce20">
            <text:p>提供篩檢項目</text:p>
          </table:table-cell>
          <table:table-cell table:number-columns-repeated="1637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口腔黏膜檢查</text:p>
            <text:p>(口腔癌)</text:p>
          </table:table-cell>
          <table:table-cell table:number-columns-repeated="16378"/>
        </table:table-row>
        <table:table-row table:style-name="ro7">
          <table:table-cell office:value-type="float" office:value="3732010073" table:style-name="ce21">
            <text:p>3732010073</text:p>
          </table:table-cell>
          <table:table-cell office:value-type="string" table:style-name="ce21">
            <text:p>正大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中正路４４６號１樓、２樓</text:p>
          </table:table-cell>
          <table:table-cell office:value-type="float" office:value="3355226" table:style-name="ce23">
            <text:p>3355226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0233" table:style-name="ce21">
            <text:p>3732010233</text:p>
          </table:table-cell>
          <table:table-cell office:value-type="string" table:style-name="ce21">
            <text:p>大雅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力行路６９號１樓</text:p>
          </table:table-cell>
          <table:table-cell office:value-type="float" office:value="3348445" table:style-name="ce23">
            <text:p>3348445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0279" table:style-name="ce21">
            <text:p>3732010279</text:p>
          </table:table-cell>
          <table:table-cell office:value-type="string" table:style-name="ce21">
            <text:p>源芳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泰山里中山路４１８號</text:p>
          </table:table-cell>
          <table:table-cell office:value-type="float" office:value="3387303" table:style-name="ce23">
            <text:p>3387303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0644" table:style-name="ce21">
            <text:p>3732010644</text:p>
          </table:table-cell>
          <table:table-cell office:value-type="string" table:style-name="ce21">
            <text:p>明仁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中和里永樂街１８號</text:p>
          </table:table-cell>
          <table:table-cell office:value-type="float" office:value="3388858" table:style-name="ce23">
            <text:p>338885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0706" table:style-name="ce21">
            <text:p>3732010706</text:p>
          </table:table-cell>
          <table:table-cell office:value-type="string" table:style-name="ce21">
            <text:p>三民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民光路８７號</text:p>
          </table:table-cell>
          <table:table-cell office:value-type="float" office:value="3379333" table:style-name="ce23">
            <text:p>3379333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1267" table:style-name="ce21">
            <text:p>3732011267</text:p>
          </table:table-cell>
          <table:table-cell office:value-type="string" table:style-name="ce21">
            <text:p>誠品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國際路一段１１９４號１Ｆ</text:p>
          </table:table-cell>
          <table:table-cell office:value-type="float" office:value="2200935" table:style-name="ce23">
            <text:p>2200935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1338" table:style-name="ce21">
            <text:p>3732011338</text:p>
          </table:table-cell>
          <table:table-cell office:value-type="string" table:style-name="ce21">
            <text:p>朝陽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朝陽街一段77號</text:p>
          </table:table-cell>
          <table:table-cell office:value-type="float" office:value="3313595" table:style-name="ce23">
            <text:p>3313595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1418" table:style-name="ce21">
            <text:p>3732011418</text:p>
          </table:table-cell>
          <table:table-cell office:value-type="string" table:style-name="ce21">
            <text:p>康禾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莊敬路１段３７０號</text:p>
          </table:table-cell>
          <table:table-cell office:value-type="float" office:value="3150852" table:style-name="ce23">
            <text:p>3150852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2540" table:style-name="ce21">
            <text:p>3732012540</text:p>
          </table:table-cell>
          <table:table-cell office:value-type="string" table:style-name="ce21">
            <text:p>上華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中山東路１８３號１、２樓</text:p>
          </table:table-cell>
          <table:table-cell office:value-type="float" office:value="3318836" table:style-name="ce23">
            <text:p>3318836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2568" table:style-name="ce21">
            <text:p>3732012568</text:p>
          </table:table-cell>
          <table:table-cell office:value-type="string" table:style-name="ce21">
            <text:p>明新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中正路３１８號</text:p>
          </table:table-cell>
          <table:table-cell office:value-type="float" office:value="3380148" table:style-name="ce23">
            <text:p>338014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3145" table:style-name="ce21">
            <text:p>3732013145</text:p>
          </table:table-cell>
          <table:table-cell office:value-type="string" table:style-name="ce21">
            <text:p>快樂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大業路一段３３１號１樓</text:p>
          </table:table-cell>
          <table:table-cell office:value-type="float" office:value="3585093" table:style-name="ce23">
            <text:p>3585093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3154" table:style-name="ce21">
            <text:p>3732013154</text:p>
          </table:table-cell>
          <table:table-cell office:value-type="string" table:style-name="ce21">
            <text:p>佳樂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國聖一街12號</text:p>
          </table:table-cell>
          <table:table-cell office:value-type="float" office:value="3783268" table:style-name="ce23">
            <text:p>378326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3494" table:style-name="ce21">
            <text:p>3732013494</text:p>
          </table:table-cell>
          <table:table-cell office:value-type="string" table:style-name="ce21">
            <text:p>寶山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寶山街６３號１樓</text:p>
          </table:table-cell>
          <table:table-cell office:value-type="float" office:value="3566631" table:style-name="ce23">
            <text:p>3566631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3574" table:style-name="ce21">
            <text:p>3732013574</text:p>
          </table:table-cell>
          <table:table-cell office:value-type="string" table:style-name="ce21">
            <text:p>禾騏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經國路４４１號１－２樓</text:p>
          </table:table-cell>
          <table:table-cell office:value-type="float" office:value="2751598" table:style-name="ce23">
            <text:p>275159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3832" table:style-name="ce21">
            <text:p>3732013832</text:p>
          </table:table-cell>
          <table:table-cell office:value-type="string" table:style-name="ce21">
            <text:p>蓁禾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中山東路３０號１樓</text:p>
          </table:table-cell>
          <table:table-cell office:value-type="float" office:value="876980" table:style-name="ce23">
            <text:p>87698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4213" table:style-name="ce21">
            <text:p>3732014213</text:p>
          </table:table-cell>
          <table:table-cell office:value-type="string" table:style-name="ce21">
            <text:p>周道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中正路４２８號１、２樓</text:p>
          </table:table-cell>
          <table:table-cell office:value-type="float" office:value="3336755" table:style-name="ce23">
            <text:p>3336755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4348" table:style-name="ce21">
            <text:p>3732014348</text:p>
          </table:table-cell>
          <table:table-cell office:value-type="string" table:style-name="ce21">
            <text:p>京澤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民光東路１０３號１樓及２樓、１０５號１樓及２樓</text:p>
          </table:table-cell>
          <table:table-cell office:value-type="float" office:value="3319882" table:style-name="ce23">
            <text:p>3319882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14375" table:style-name="ce21">
            <text:p>3732014375</text:p>
          </table:table-cell>
          <table:table-cell office:value-type="string" table:style-name="ce21">
            <text:p>品蘊牙醫診所</text:p>
          </table:table-cell>
          <table:table-cell office:value-type="string" table:style-name="ce22">
            <text:p>桃園區</text:p>
          </table:table-cell>
          <table:table-cell office:value-type="string" table:style-name="ce23">
            <text:p>桃園市桃園區文中一路２０２號</text:p>
          </table:table-cell>
          <table:table-cell office:value-type="float" office:value="3602880" table:style-name="ce23">
            <text:p>360288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0079" table:style-name="ce24">
            <text:p>3732020079</text:p>
          </table:table-cell>
          <table:table-cell office:value-type="string" table:style-name="ce24">
            <text:p>大明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龍岡路一段２５７號</text:p>
          </table:table-cell>
          <table:table-cell office:value-type="float" office:value="4589737" table:style-name="ce26">
            <text:p>4589737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0202" table:style-name="ce24">
            <text:p>3732020202</text:p>
          </table:table-cell>
          <table:table-cell office:value-type="string" table:style-name="ce24">
            <text:p>大眾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新生路２２７號</text:p>
          </table:table-cell>
          <table:table-cell office:value-type="float" office:value="4226555" table:style-name="ce26">
            <text:p>4226555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0275" table:style-name="ce24">
            <text:p>3732020275</text:p>
          </table:table-cell>
          <table:table-cell office:value-type="string" table:style-name="ce24">
            <text:p>坤泰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中原里興農路２１號</text:p>
          </table:table-cell>
          <table:table-cell office:value-type="float" office:value="4551625" table:style-name="ce26">
            <text:p>4551625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0435" table:style-name="ce24">
            <text:p>3732020435</text:p>
          </table:table-cell>
          <table:table-cell office:value-type="string" table:style-name="ce24">
            <text:p>范姜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福德里11鄰福德路８０號</text:p>
          </table:table-cell>
          <table:table-cell office:value-type="float" office:value="4630270" table:style-name="ce26">
            <text:p>4630270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0828" table:style-name="ce24">
            <text:p>3732020828</text:p>
          </table:table-cell>
          <table:table-cell office:value-type="string" table:style-name="ce24">
            <text:p>博揚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普仁里日新路7之1號</text:p>
          </table:table-cell>
          <table:table-cell office:value-type="float" office:value="4655075" table:style-name="ce26">
            <text:p>4655075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0873" table:style-name="ce24">
            <text:p>3732020873</text:p>
          </table:table-cell>
          <table:table-cell office:value-type="string" table:style-name="ce24">
            <text:p>佳新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中山東路２段９７號</text:p>
          </table:table-cell>
          <table:table-cell office:value-type="float" office:value="4368220" table:style-name="ce26">
            <text:p>4368220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1129" table:style-name="ce24">
            <text:p>3732021129</text:p>
          </table:table-cell>
          <table:table-cell office:value-type="string" table:style-name="ce24">
            <text:p>福星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福州二街４１５號１Ｆ</text:p>
          </table:table-cell>
          <table:table-cell office:value-type="float" office:value="4525748" table:style-name="ce26">
            <text:p>4525748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2359" table:style-name="ce24">
            <text:p>3732022359</text:p>
          </table:table-cell>
          <table:table-cell office:value-type="string" table:style-name="ce24">
            <text:p>智康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榮民路七十三號</text:p>
          </table:table-cell>
          <table:table-cell office:value-type="float" office:value="4555779" table:style-name="ce26">
            <text:p>4555779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2448" table:style-name="ce24">
            <text:p>3732022448</text:p>
          </table:table-cell>
          <table:table-cell office:value-type="string" table:style-name="ce24">
            <text:p>新生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新生路３０１號</text:p>
          </table:table-cell>
          <table:table-cell office:value-type="float" office:value="4277289" table:style-name="ce26">
            <text:p>4277289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2591" table:style-name="ce24">
            <text:p>3732022591</text:p>
          </table:table-cell>
          <table:table-cell office:value-type="string" table:style-name="ce24">
            <text:p>精誠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中正路３４３號</text:p>
          </table:table-cell>
          <table:table-cell office:value-type="float" office:value="4927492" table:style-name="ce26">
            <text:p>4927492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2608" table:style-name="ce24">
            <text:p>3732022608</text:p>
          </table:table-cell>
          <table:table-cell office:value-type="string" table:style-name="ce24">
            <text:p>永福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永福路１０３７號</text:p>
          </table:table-cell>
          <table:table-cell office:value-type="float" office:value="4633366" table:style-name="ce26">
            <text:p>4633366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2617" table:style-name="ce24">
            <text:p>3732022617</text:p>
          </table:table-cell>
          <table:table-cell office:value-type="string" table:style-name="ce24">
            <text:p>鼎新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莊敬路８１１巷７號</text:p>
          </table:table-cell>
          <table:table-cell office:value-type="float" office:value="4358421" table:style-name="ce26">
            <text:p>4358421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2804" table:style-name="ce24">
            <text:p>3732022804</text:p>
          </table:table-cell>
          <table:table-cell office:value-type="string" table:style-name="ce24">
            <text:p>宏悅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中山東路二段１８８號</text:p>
          </table:table-cell>
          <table:table-cell office:value-type="float" office:value="4381226" table:style-name="ce26">
            <text:p>4381226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3221" table:style-name="ce24">
            <text:p>3732023221</text:p>
          </table:table-cell>
          <table:table-cell office:value-type="string" table:style-name="ce24">
            <text:p>微美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延平路４５０號１、２樓</text:p>
          </table:table-cell>
          <table:table-cell office:value-type="float" office:value="4260276" table:style-name="ce26">
            <text:p>4260276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23605" table:style-name="ce24">
            <text:p>3732023605</text:p>
          </table:table-cell>
          <table:table-cell office:value-type="string" table:style-name="ce24">
            <text:p>天瑞牙醫診所</text:p>
          </table:table-cell>
          <table:table-cell office:value-type="string" table:style-name="ce25">
            <text:p>中壢區</text:p>
          </table:table-cell>
          <table:table-cell office:value-type="string" table:style-name="ce26">
            <text:p>桃園市中壢區民權路４段２３號１樓至４樓</text:p>
          </table:table-cell>
          <table:table-cell office:value-type="float" office:value="2875971" table:style-name="ce26">
            <text:p>2875971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30066" table:style-name="ce21">
            <text:p>3732030066</text:p>
          </table:table-cell>
          <table:table-cell office:value-type="string" table:style-name="ce21">
            <text:p>康絜牙醫診所</text:p>
          </table:table-cell>
          <table:table-cell office:value-type="string" table:style-name="ce22">
            <text:p>大溪區</text:p>
          </table:table-cell>
          <table:table-cell office:value-type="string" table:style-name="ce23">
            <text:p>桃園市大溪區仁武里介壽路９０６號</text:p>
          </table:table-cell>
          <table:table-cell office:value-type="float" office:value="3894912" table:style-name="ce23">
            <text:p>3894912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30093" table:style-name="ce21">
            <text:p>3732030093</text:p>
          </table:table-cell>
          <table:table-cell office:value-type="string" table:style-name="ce21">
            <text:p>聯華牙醫診所</text:p>
          </table:table-cell>
          <table:table-cell office:value-type="string" table:style-name="ce22">
            <text:p>大溪區</text:p>
          </table:table-cell>
          <table:table-cell office:value-type="string" table:style-name="ce23">
            <text:p>桃園市大溪區中正東路１３號</text:p>
          </table:table-cell>
          <table:table-cell office:value-type="float" office:value="3881742" table:style-name="ce23">
            <text:p>3881742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31296" table:style-name="ce21">
            <text:p>3732031296</text:p>
          </table:table-cell>
          <table:table-cell office:value-type="string" table:style-name="ce21">
            <text:p>昇洋牙醫診所</text:p>
          </table:table-cell>
          <table:table-cell office:value-type="string" table:style-name="ce22">
            <text:p>大溪區</text:p>
          </table:table-cell>
          <table:table-cell office:value-type="string" table:style-name="ce23">
            <text:p>桃園市大溪區民權東路３６號</text:p>
          </table:table-cell>
          <table:table-cell office:value-type="float" office:value="3880633" table:style-name="ce23">
            <text:p>3880633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41283" table:style-name="ce24">
            <text:p>3732041283</text:p>
          </table:table-cell>
          <table:table-cell office:value-type="string" table:style-name="ce24">
            <text:p>益新牙醫診所</text:p>
          </table:table-cell>
          <table:table-cell office:value-type="string" table:style-name="ce25">
            <text:p>楊梅區</text:p>
          </table:table-cell>
          <table:table-cell office:value-type="string" table:style-name="ce26">
            <text:p>桃園市楊梅區文化街208號</text:p>
          </table:table-cell>
          <table:table-cell office:value-type="float" office:value="4813465" table:style-name="ce26">
            <text:p>4813465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41336" table:style-name="ce24">
            <text:p>3732041336</text:p>
          </table:table-cell>
          <table:table-cell office:value-type="string" table:style-name="ce24">
            <text:p>新新牙醫診所</text:p>
          </table:table-cell>
          <table:table-cell office:value-type="string" table:style-name="ce25">
            <text:p>楊梅區</text:p>
          </table:table-cell>
          <table:table-cell office:value-type="string" table:style-name="ce26">
            <text:p>桃園市楊梅區永美路２１３號</text:p>
          </table:table-cell>
          <table:table-cell office:value-type="float" office:value="4815803" table:style-name="ce26">
            <text:p>4815803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41425" table:style-name="ce24">
            <text:p>3732041425</text:p>
          </table:table-cell>
          <table:table-cell office:value-type="string" table:style-name="ce24">
            <text:p>當代楊新牙醫診所</text:p>
          </table:table-cell>
          <table:table-cell office:value-type="string" table:style-name="ce25">
            <text:p>楊梅區</text:p>
          </table:table-cell>
          <table:table-cell office:value-type="string" table:style-name="ce26">
            <text:p>桃園市楊梅區光華街２８號１樓</text:p>
          </table:table-cell>
          <table:table-cell office:value-type="float" office:value="4759818" table:style-name="ce26">
            <text:p>4759818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485" table:style-name="ce21">
            <text:p>3732051485</text:p>
          </table:table-cell>
          <table:table-cell office:value-type="string" table:style-name="ce21">
            <text:p>京敦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吉林路１４２號１樓</text:p>
          </table:table-cell>
          <table:table-cell office:value-type="float" office:value="2129702" table:style-name="ce23">
            <text:p>2129702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645" table:style-name="ce21">
            <text:p>3732051645</text:p>
          </table:table-cell>
          <table:table-cell office:value-type="string" table:style-name="ce21">
            <text:p>東暘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忠孝西路38號</text:p>
          </table:table-cell>
          <table:table-cell office:value-type="float" office:value="2229888" table:style-name="ce23">
            <text:p>222988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663" table:style-name="ce21">
            <text:p>3732051663</text:p>
          </table:table-cell>
          <table:table-cell office:value-type="string" table:style-name="ce21">
            <text:p>四季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吉林路１４９號１、２樓</text:p>
          </table:table-cell>
          <table:table-cell office:value-type="float" office:value="2122120" table:style-name="ce23">
            <text:p>212212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690" table:style-name="ce21">
            <text:p>3732051690</text:p>
          </table:table-cell>
          <table:table-cell office:value-type="string" table:style-name="ce21">
            <text:p>登峰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中正路１２０號１樓及２樓</text:p>
          </table:table-cell>
          <table:table-cell office:value-type="float" office:value="2125880" table:style-name="ce23">
            <text:p>212588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725" table:style-name="ce21">
            <text:p>3732051725</text:p>
          </table:table-cell>
          <table:table-cell office:value-type="string" table:style-name="ce21">
            <text:p>銘深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南崁路二段１４３號１樓、１４５號１樓</text:p>
          </table:table-cell>
          <table:table-cell office:value-type="float" office:value="3213563" table:style-name="ce23">
            <text:p>3213563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752" table:style-name="ce21">
            <text:p>3732051752</text:p>
          </table:table-cell>
          <table:table-cell office:value-type="string" table:style-name="ce21">
            <text:p>安欣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長春路９４號１樓</text:p>
          </table:table-cell>
          <table:table-cell office:value-type="float" office:value="3218599" table:style-name="ce23">
            <text:p>3218599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761" table:style-name="ce21">
            <text:p>3732051761</text:p>
          </table:table-cell>
          <table:table-cell office:value-type="string" table:style-name="ce21">
            <text:p>瑞恩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南竹路一段７０號１樓、桃園街１２１號２樓</text:p>
          </table:table-cell>
          <table:table-cell office:value-type="float" office:value="3520597" table:style-name="ce23">
            <text:p>3520597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51949" table:style-name="ce21">
            <text:p>3732051949</text:p>
          </table:table-cell>
          <table:table-cell office:value-type="string" table:style-name="ce21">
            <text:p>登峰美學牙醫診所</text:p>
          </table:table-cell>
          <table:table-cell office:value-type="string" table:style-name="ce22">
            <text:p>蘆竹區</text:p>
          </table:table-cell>
          <table:table-cell office:value-type="string" table:style-name="ce23">
            <text:p>桃園市蘆竹區中正路１２２號１至２樓</text:p>
          </table:table-cell>
          <table:table-cell office:value-type="float" office:value="2127990" table:style-name="ce23">
            <text:p>212799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60153" table:style-name="ce24">
            <text:p>3732060153</text:p>
          </table:table-cell>
          <table:table-cell office:value-type="string" table:style-name="ce24">
            <text:p>群盛牙醫診所</text:p>
          </table:table-cell>
          <table:table-cell office:value-type="string" table:style-name="ce25">
            <text:p>大園區</text:p>
          </table:table-cell>
          <table:table-cell office:value-type="string" table:style-name="ce26">
            <text:p>桃園市大園區中正東路１９號</text:p>
          </table:table-cell>
          <table:table-cell office:value-type="float" office:value="3855903" table:style-name="ce26">
            <text:p>3855903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61249" table:style-name="ce24">
            <text:p>3732061249</text:p>
          </table:table-cell>
          <table:table-cell office:value-type="string" table:style-name="ce24">
            <text:p>尚品牙醫診所</text:p>
          </table:table-cell>
          <table:table-cell office:value-type="string" table:style-name="ce25">
            <text:p>大園區</text:p>
          </table:table-cell>
          <table:table-cell office:value-type="string" table:style-name="ce26">
            <text:p>桃園市大園區中華路８９號１樓</text:p>
          </table:table-cell>
          <table:table-cell office:value-type="float" office:value="3856181" table:style-name="ce26">
            <text:p>3856181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70051" table:style-name="ce21">
            <text:p>3732070051</text:p>
          </table:table-cell>
          <table:table-cell office:value-type="string" table:style-name="ce21">
            <text:p>龜山楊牙醫診所</text:p>
          </table:table-cell>
          <table:table-cell office:value-type="string" table:style-name="ce22">
            <text:p>龜山區</text:p>
          </table:table-cell>
          <table:table-cell office:value-type="string" table:style-name="ce23">
            <text:p>桃園市龜山區新路里萬壽路二段１００８號</text:p>
          </table:table-cell>
          <table:table-cell office:value-type="float" office:value="3203929" table:style-name="ce23">
            <text:p>3203929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70060" table:style-name="ce21">
            <text:p>3732070060</text:p>
          </table:table-cell>
          <table:table-cell office:value-type="string" table:style-name="ce21">
            <text:p>東昇牙醫診所</text:p>
          </table:table-cell>
          <table:table-cell office:value-type="string" table:style-name="ce22">
            <text:p>龜山區</text:p>
          </table:table-cell>
          <table:table-cell office:value-type="string" table:style-name="ce23">
            <text:p>桃園市龜山區中興路３７２之３號</text:p>
          </table:table-cell>
          <table:table-cell office:value-type="float" office:value="3501105" table:style-name="ce23">
            <text:p>3501105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70104" table:style-name="ce21">
            <text:p>3732070104</text:p>
          </table:table-cell>
          <table:table-cell office:value-type="string" table:style-name="ce21">
            <text:p>夏德仁牙醫診所</text:p>
          </table:table-cell>
          <table:table-cell office:value-type="string" table:style-name="ce22">
            <text:p>龜山區</text:p>
          </table:table-cell>
          <table:table-cell office:value-type="string" table:style-name="ce23">
            <text:p>桃園市龜山區萬壽路二段９４５號</text:p>
          </table:table-cell>
          <table:table-cell office:value-type="float" office:value="3503768" table:style-name="ce23">
            <text:p>350376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71576" table:style-name="ce21">
            <text:p>3732071576</text:p>
          </table:table-cell>
          <table:table-cell office:value-type="string" table:style-name="ce21">
            <text:p>泓泰牙醫診所</text:p>
          </table:table-cell>
          <table:table-cell office:value-type="string" table:style-name="ce22">
            <text:p>龜山區</text:p>
          </table:table-cell>
          <table:table-cell office:value-type="string" table:style-name="ce23">
            <text:p>桃園市龜山區萬壽路二段1242-1號1、2樓及1242-2號1、2樓</text:p>
          </table:table-cell>
          <table:table-cell office:value-type="float" office:value="3192900" table:style-name="ce23">
            <text:p>319290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71647" table:style-name="ce21">
            <text:p>3732071647</text:p>
          </table:table-cell>
          <table:table-cell office:value-type="string" table:style-name="ce21">
            <text:p>群英牙醫診所</text:p>
          </table:table-cell>
          <table:table-cell office:value-type="string" table:style-name="ce22">
            <text:p>龜山區</text:p>
          </table:table-cell>
          <table:table-cell office:value-type="string" table:style-name="ce23">
            <text:p>桃園市龜山區文學路２４６號１樓</text:p>
          </table:table-cell>
          <table:table-cell office:value-type="float" office:value="3973460" table:style-name="ce23">
            <text:p>397346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80084" table:style-name="ce24">
            <text:p>3732080084</text:p>
          </table:table-cell>
          <table:table-cell office:value-type="string" table:style-name="ce24">
            <text:p>惠森牙醫診所</text:p>
          </table:table-cell>
          <table:table-cell office:value-type="string" table:style-name="ce25">
            <text:p>八德區</text:p>
          </table:table-cell>
          <table:table-cell office:value-type="string" table:style-name="ce26">
            <text:p>桃園市八德區大同里廣福路１５６號</text:p>
          </table:table-cell>
          <table:table-cell office:value-type="float" office:value="3634137" table:style-name="ce26">
            <text:p>3634137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80191" table:style-name="ce24">
            <text:p>3732080191</text:p>
          </table:table-cell>
          <table:table-cell office:value-type="string" table:style-name="ce24">
            <text:p>良璦牙醫診所</text:p>
          </table:table-cell>
          <table:table-cell office:value-type="string" table:style-name="ce25">
            <text:p>八德區</text:p>
          </table:table-cell>
          <table:table-cell office:value-type="string" table:style-name="ce26">
            <text:p>桃園市八德區大成里介壽路一段９１０號</text:p>
          </table:table-cell>
          <table:table-cell office:value-type="float" office:value="3633831" table:style-name="ce26">
            <text:p>3633831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81732" table:style-name="ce24">
            <text:p>3732081732</text:p>
          </table:table-cell>
          <table:table-cell office:value-type="string" table:style-name="ce24">
            <text:p>冠德牙醫診所</text:p>
          </table:table-cell>
          <table:table-cell office:value-type="string" table:style-name="ce25">
            <text:p>八德區</text:p>
          </table:table-cell>
          <table:table-cell office:value-type="string" table:style-name="ce26">
            <text:p>桃園市八德區介壽路二段３１５號１樓及３１７號１樓、２樓</text:p>
          </table:table-cell>
          <table:table-cell office:value-type="float" office:value="3632200" table:style-name="ce26">
            <text:p>3632200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81741" table:style-name="ce24">
            <text:p>3732081741</text:p>
          </table:table-cell>
          <table:table-cell office:value-type="string" table:style-name="ce24">
            <text:p>貝潔牙醫診所</text:p>
          </table:table-cell>
          <table:table-cell office:value-type="string" table:style-name="ce25">
            <text:p>八德區</text:p>
          </table:table-cell>
          <table:table-cell office:value-type="string" table:style-name="ce26">
            <text:p>桃園市八德區興豐路２９６號１、２樓及２９８號１、２樓</text:p>
          </table:table-cell>
          <table:table-cell office:value-type="float" office:value="3732466" table:style-name="ce26">
            <text:p>3732466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81858" table:style-name="ce24">
            <text:p>3732081858</text:p>
          </table:table-cell>
          <table:table-cell office:value-type="string" table:style-name="ce24">
            <text:p>樂潔牙醫診所</text:p>
          </table:table-cell>
          <table:table-cell office:value-type="string" table:style-name="ce25">
            <text:p>八德區</text:p>
          </table:table-cell>
          <table:table-cell office:value-type="string" table:style-name="ce26">
            <text:p>桃園市八德區中正路８號１樓及２樓</text:p>
          </table:table-cell>
          <table:table-cell office:value-type="float" office:value="3688366" table:style-name="ce26">
            <text:p>3688366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90106" table:style-name="ce21">
            <text:p>3732090106</text:p>
          </table:table-cell>
          <table:table-cell office:value-type="string" table:style-name="ce21">
            <text:p>杏昌牙醫診所</text:p>
          </table:table-cell>
          <table:table-cell office:value-type="string" table:style-name="ce22">
            <text:p>龍潭區</text:p>
          </table:table-cell>
          <table:table-cell office:value-type="string" table:style-name="ce23">
            <text:p>桃園市龍潭區中興路４３１號１樓</text:p>
          </table:table-cell>
          <table:table-cell office:value-type="float" office:value="4896600" table:style-name="ce23">
            <text:p>4896600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90133" table:style-name="ce21">
            <text:p>3732090133</text:p>
          </table:table-cell>
          <table:table-cell office:value-type="string" table:style-name="ce21">
            <text:p>龍潭陳牙醫診所</text:p>
          </table:table-cell>
          <table:table-cell office:value-type="string" table:style-name="ce22">
            <text:p>龍潭區</text:p>
          </table:table-cell>
          <table:table-cell office:value-type="string" table:style-name="ce23">
            <text:p>桃園市龍潭區北龍路２１２號</text:p>
          </table:table-cell>
          <table:table-cell office:value-type="float" office:value="4799279" table:style-name="ce23">
            <text:p>4799279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91309" table:style-name="ce21">
            <text:p>3732091309</text:p>
          </table:table-cell>
          <table:table-cell office:value-type="string" table:style-name="ce21">
            <text:p>學林牙醫診所</text:p>
          </table:table-cell>
          <table:table-cell office:value-type="string" table:style-name="ce22">
            <text:p>龍潭區</text:p>
          </table:table-cell>
          <table:table-cell office:value-type="string" table:style-name="ce23">
            <text:p>桃園市龍潭區中原路２段３１２號１樓</text:p>
          </table:table-cell>
          <table:table-cell office:value-type="float" office:value="4072387" table:style-name="ce23">
            <text:p>4072387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091363" table:style-name="ce21">
            <text:p>3732091363</text:p>
          </table:table-cell>
          <table:table-cell office:value-type="string" table:style-name="ce21">
            <text:p>欣揚牙醫診所</text:p>
          </table:table-cell>
          <table:table-cell office:value-type="string" table:style-name="ce22">
            <text:p>龍潭區</text:p>
          </table:table-cell>
          <table:table-cell office:value-type="string" table:style-name="ce23">
            <text:p>桃園市龍潭區中興路３０５號１樓、２樓</text:p>
          </table:table-cell>
          <table:table-cell office:value-type="float" office:value="4991694" table:style-name="ce23">
            <text:p>4991694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0278" table:style-name="ce24">
            <text:p>3732100278</text:p>
          </table:table-cell>
          <table:table-cell office:value-type="string" table:style-name="ce24">
            <text:p>精品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育達路二段９６號</text:p>
          </table:table-cell>
          <table:table-cell office:value-type="float" office:value="4942765" table:style-name="ce26">
            <text:p>4942765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542" table:style-name="ce24">
            <text:p>3732101542</text:p>
          </table:table-cell>
          <table:table-cell office:value-type="string" table:style-name="ce24">
            <text:p>大安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山頂段中豐路３０５號</text:p>
          </table:table-cell>
          <table:table-cell office:value-type="float" office:value="4193990" table:style-name="ce26">
            <text:p>4193990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702" table:style-name="ce24">
            <text:p>3732101702</text:p>
          </table:table-cell>
          <table:table-cell office:value-type="string" table:style-name="ce24">
            <text:p>向樂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文化街２１８號１樓、２樓、３樓</text:p>
          </table:table-cell>
          <table:table-cell office:value-type="float" office:value="4921492" table:style-name="ce26">
            <text:p>4921492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720" table:style-name="ce24">
            <text:p>3732101720</text:p>
          </table:table-cell>
          <table:table-cell office:value-type="string" table:style-name="ce24">
            <text:p>維多麗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康樂路４４號１樓、２樓</text:p>
          </table:table-cell>
          <table:table-cell office:value-type="float" office:value="4262888" table:style-name="ce26">
            <text:p>4262888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739" table:style-name="ce24">
            <text:p>3732101739</text:p>
          </table:table-cell>
          <table:table-cell office:value-type="string" table:style-name="ce24">
            <text:p>精綻美學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環南路４６３號１樓及４６５號１、２樓</text:p>
          </table:table-cell>
          <table:table-cell office:value-type="float" office:value="4921792" table:style-name="ce26">
            <text:p>4921792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748" table:style-name="ce24">
            <text:p>3732101748</text:p>
          </table:table-cell>
          <table:table-cell office:value-type="string" table:style-name="ce24">
            <text:p>良壹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民族路二段１４５號１樓至２樓</text:p>
          </table:table-cell>
          <table:table-cell office:value-type="float" office:value="4949988" table:style-name="ce26">
            <text:p>4949988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800" table:style-name="ce24">
            <text:p>3732101800</text:p>
          </table:table-cell>
          <table:table-cell office:value-type="string" table:style-name="ce24">
            <text:p>花樂米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三興路９號１、２樓及１１號２樓</text:p>
          </table:table-cell>
          <table:table-cell office:value-type="float" office:value="4398001" table:style-name="ce26">
            <text:p>4398001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01837" table:style-name="ce24">
            <text:p>3732101837</text:p>
          </table:table-cell>
          <table:table-cell office:value-type="string" table:style-name="ce24">
            <text:p>晴朗牙醫診所</text:p>
          </table:table-cell>
          <table:table-cell office:value-type="string" table:style-name="ce25">
            <text:p>平鎮區</text:p>
          </table:table-cell>
          <table:table-cell office:value-type="string" table:style-name="ce26">
            <text:p>桃園市平鎮區金陵路３段１２３號１至２樓</text:p>
          </table:table-cell>
          <table:table-cell office:value-type="float" office:value="4586123" table:style-name="ce26">
            <text:p>4586123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11075" table:style-name="ce21">
            <text:p>3732111075</text:p>
          </table:table-cell>
          <table:table-cell office:value-type="string" table:style-name="ce21">
            <text:p>佑達牙醫診所</text:p>
          </table:table-cell>
          <table:table-cell office:value-type="string" table:style-name="ce22">
            <text:p>新屋區</text:p>
          </table:table-cell>
          <table:table-cell office:value-type="string" table:style-name="ce23">
            <text:p>桃園市新屋區中山路２５８號１樓</text:p>
          </table:table-cell>
          <table:table-cell office:value-type="float" office:value="4870608" table:style-name="ce23">
            <text:p>4870608</text:p>
          </table:table-cell>
          <table:table-cell office:value-type="string" table:style-name="ce22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21188" table:style-name="ce24">
            <text:p>3732121188</text:p>
          </table:table-cell>
          <table:table-cell office:value-type="string" table:style-name="ce24">
            <text:p>尚恩牙醫診所</text:p>
          </table:table-cell>
          <table:table-cell office:value-type="string" table:style-name="ce25">
            <text:p>觀音區</text:p>
          </table:table-cell>
          <table:table-cell office:value-type="string" table:style-name="ce26">
            <text:p>桃園市觀音區大觀路二段２６５號１樓、２樓</text:p>
          </table:table-cell>
          <table:table-cell office:value-type="float" office:value="4830231" table:style-name="ce26">
            <text:p>4830231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style-name="ro7">
          <table:table-cell office:value-type="float" office:value="3732121197" table:style-name="ce24">
            <text:p>3732121197</text:p>
          </table:table-cell>
          <table:table-cell office:value-type="string" table:style-name="ce24">
            <text:p>晶品牙醫診所</text:p>
          </table:table-cell>
          <table:table-cell office:value-type="string" table:style-name="ce25">
            <text:p>觀音區</text:p>
          </table:table-cell>
          <table:table-cell office:value-type="string" table:style-name="ce26">
            <text:p>桃園市觀音區中正路１３６號１樓</text:p>
          </table:table-cell>
          <table:table-cell office:value-type="float" office:value="4731535" table:style-name="ce26">
            <text:p>4731535</text:p>
          </table:table-cell>
          <table:table-cell office:value-type="string" table:style-name="ce25">
            <text:p>V</text:p>
          </table:table-cell>
          <table:table-cell table:number-columns-repeated="16378"/>
        </table:table-row>
        <table:table-row table:number-rows-repeated="1048499" table:style-name="ro4">
          <table:table-cell table:number-columns-repeated="16384"/>
        </table:table-row>
      </table:table>
      <table:database-ranges>
        <table:database-range table:target-range-address="西醫診所.A4:西醫診所.K363" table:contains-header="false">
          <table:sort>
            <table:sort-by table:field-number="2" table:data-type="桃園區,中壢區,大溪區,楊梅區,蘆竹區,大園區,龜山區,八德區,龍潭區,平鎮區,新屋區,觀音區,復興區"/>
            <table:sort-by table:field-number="5" table:data-type="V,-"/>
            <table:sort-by table:field-number="6" table:data-type="V,-"/>
            <table:sort-by table:field-number="7" table:data-type="V,-"/>
            <table:sort-by table:field-number="10" table:data-type="V,-"/>
          </table:sort>
        </table:database-range>
        <table:database-range table:target-range-address="西醫診所.A3:西醫診所.V36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icrosoft JhengHei Light" svg:font-family="&quot;Microsoft JhengHei Light&quot;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梁邵涵</meta:initial-creator>
    <dc:creator>梁邵涵</dc:creator>
    <meta:creation-date>2026-04-28T07:27:31Z</meta:creation-date>
    <dc:date>2026-05-04T08:19:18Z</dc:date>
  </office:meta>
</office:document-meta>
</file>