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Microsoft JhengHei Light" svg:font-family="&quot;Microsoft JhengHe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end" fo:margin-right="0cm"/>
      <style:text-properties style:font-name="微軟正黑體" style:font-name-asian="微軟正黑體" style:font-name-complex="微軟正黑體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DEBF7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EBF7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end" fo:margin-right="0cm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BDD7EE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BDD7EE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fo:background-color="#BDD7EE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DEBF7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DD7EE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17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style:font-name="Microsoft JhengHei Light" style:font-name-asian="Microsoft JhengHei Light" style:font-name-complex="Microsoft JhengHei Light" fo:font-size="16pt" style:font-size-asian="16pt" style:font-size-complex="16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BDD7E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background-color="#BDD7EE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 style:use-optimal-column-width="true"/>
    </style:style>
    <style:style style:name="co2" style:family="table-column">
      <style:table-column-properties fo:break-before="auto" style:column-width="8.651875cm"/>
    </style:style>
    <style:style style:name="co3" style:family="table-column">
      <style:table-column-properties fo:break-before="auto" style:column-width="1.64041666666667cm"/>
    </style:style>
    <style:style style:name="co4" style:family="table-column">
      <style:table-column-properties fo:break-before="auto" style:column-width="11.0595833333333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6.25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49.5pt" style:use-optimal-row-height="true" fo:break-before="auto"/>
    </style:style>
    <style:style style:name="ro4" style:family="table-row">
      <style:table-row-properties style:row-height="2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number-columns-repeated="5" table:default-cell-style-name="ce2"/>
        <table:table-column table:style-name="co8" table:default-cell-style-name="ce1"/>
        <table:table-column table:style-name="co9" table:number-columns-repeated="16372" table:default-cell-style-name="ce1"/>
        <table:table-row table:style-name="ro1">
          <table:table-cell office:value-type="string" table:number-columns-spanned="12" table:number-rows-spanned="1" table:style-name="ce17">
            <text:p>桃園市提供預防保健癌症篩檢醫院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18">
            <text:p>醫事機構代碼</text:p>
          </table:table-cell>
          <table:table-cell office:value-type="string" table:number-columns-spanned="1" table:number-rows-spanned="2" table:style-name="ce18">
            <text:p>醫事機構名稱</text:p>
          </table:table-cell>
          <table:table-cell office:value-type="string" table:number-columns-spanned="1" table:number-rows-spanned="2" table:style-name="ce18">
            <text:p>行政區</text:p>
          </table:table-cell>
          <table:table-cell office:value-type="string" table:number-columns-spanned="1" table:number-rows-spanned="2" table:style-name="ce18">
            <text:p>地址</text:p>
          </table:table-cell>
          <table:table-cell office:value-type="string" table:number-columns-spanned="1" table:number-rows-spanned="2" table:style-name="ce18">
            <text:p>電話</text:p>
          </table:table-cell>
          <table:table-cell office:value-type="string" table:number-columns-spanned="7" table:number-rows-spanned="1" table:style-name="ce19">
            <text:p>提供篩檢項目</text:p>
          </table:table-cell>
          <table:covered-table-cell table:number-columns-repeated="6"/>
          <table:table-cell table:number-columns-repeated="1637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style-name="ce7">
            <text:p>糞便潛血檢查</text:p>
            <text:p>(大腸癌)</text:p>
          </table:table-cell>
          <table:table-cell office:value-type="string" table:style-name="ce7">
            <text:p>口腔黏膜檢查</text:p>
            <text:p>(口腔癌)</text:p>
          </table:table-cell>
          <table:table-cell office:value-type="string" table:style-name="ce7">
            <text:p>子宮頸抹片</text:p>
            <text:p>(子宮頸癌)</text:p>
          </table:table-cell>
          <table:table-cell office:value-type="string" table:style-name="ce7">
            <text:p>乳房X光攝影</text:p>
            <text:p>(乳癌)</text:p>
          </table:table-cell>
          <table:table-cell office:value-type="string" table:style-name="ce12">
            <text:p>胸部低劑量電腦斷層掃描</text:p>
            <text:p>(肺癌)</text:p>
          </table:table-cell>
          <table:table-cell office:value-type="string" table:style-name="ce12">
            <text:p>糞便檢測幽門螺旋桿菌</text:p>
            <text:p>(胃癌)</text:p>
          </table:table-cell>
          <table:table-cell office:value-type="string" table:style-name="ce13">
            <text:p>癌篩免掛號費</text:p>
          </table:table-cell>
          <table:table-cell table:number-columns-repeated="16372"/>
        </table:table-row>
        <table:table-row table:style-name="ro4">
          <table:table-cell office:value-type="float" office:value="132010014" table:style-name="ce3">
            <text:p>132010014</text:p>
          </table:table-cell>
          <table:table-cell office:value-type="string" table:style-name="ce4">
            <text:p>衛生福利部桃園醫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中山路１４９２號</text:p>
          </table:table-cell>
          <table:table-cell office:value-type="float" office:value="3699721" table:style-name="ce4">
            <text:p>3699721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11154" table:style-name="ce3">
            <text:p>1532011154</text:p>
          </table:table-cell>
          <table:table-cell office:value-type="string" table:style-name="ce4">
            <text:p>敏盛綜合醫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經國路168號、三民路三段106號</text:p>
          </table:table-cell>
          <table:table-cell office:value-type="float" office:value="3179599" table:style-name="ce4">
            <text:p>3179599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632010014" table:style-name="ce3">
            <text:p>632010014</text:p>
          </table:table-cell>
          <table:table-cell office:value-type="string" table:style-name="ce4">
            <text:p>臺北榮民總醫院桃園分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成功路三段１００號</text:p>
          </table:table-cell>
          <table:table-cell office:value-type="float" office:value="3384889" table:style-name="ce4">
            <text:p>3384889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132010024" table:style-name="ce3">
            <text:p>1132010024</text:p>
          </table:table-cell>
          <table:table-cell office:value-type="string" table:style-name="ce4">
            <text:p>沙爾德聖保祿修女會醫療財團法人聖保祿醫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建新街１２３號及１５１、１５３號</text:p>
          </table:table-cell>
          <table:table-cell office:value-type="float" office:value="3613141" table:style-name="ce4">
            <text:p>3613141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10120" table:style-name="ce3">
            <text:p>1532010120</text:p>
          </table:table-cell>
          <table:table-cell office:value-type="string" table:style-name="ce4">
            <text:p>聯新國際醫院桃新分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復興路１９５號；桃園市南海街７號</text:p>
          </table:table-cell>
          <table:table-cell office:value-type="float" office:value="3325678" table:style-name="ce4">
            <text:p>3325678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11163" table:style-name="ce3">
            <text:p>1532011163</text:p>
          </table:table-cell>
          <table:table-cell office:value-type="string" table:style-name="ce4">
            <text:p>德仁醫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桃鶯路２４５號</text:p>
          </table:table-cell>
          <table:table-cell office:value-type="float" office:value="3617985" table:style-name="ce4">
            <text:p>3617985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532011172" table:style-name="ce3">
            <text:p>1532011172</text:p>
          </table:table-cell>
          <table:table-cell office:value-type="string" table:style-name="ce4">
            <text:p>桃園秉坤婦幼醫院</text:p>
          </table:table-cell>
          <table:table-cell office:value-type="string" table:style-name="ce5">
            <text:p>桃園區</text:p>
          </table:table-cell>
          <table:table-cell office:value-type="string" table:style-name="ce6">
            <text:p>桃園市桃園區慈文路９５７號及９５９號（不含７樓至９樓）</text:p>
          </table:table-cell>
          <table:table-cell office:value-type="float" office:value="3709191" table:style-name="ce4">
            <text:p>3709191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932020016" table:style-name="ce8">
            <text:p>932020016</text:p>
          </table:table-cell>
          <table:table-cell office:value-type="string" table:style-name="ce9">
            <text:p>宏其醫療社團法人宏其婦幼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元化路２２３號</text:p>
          </table:table-cell>
          <table:table-cell office:value-type="float" office:value="4618888" table:style-name="ce9">
            <text:p>4618888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932020025" table:style-name="ce8">
            <text:p>932020025</text:p>
          </table:table-cell>
          <table:table-cell office:value-type="string" table:style-name="ce9">
            <text:p>天成醫療社團法人天晟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延平路155號</text:p>
          </table:table-cell>
          <table:table-cell office:value-type="float" office:value="4629292" table:style-name="ce9">
            <text:p>4629292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5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21338" table:style-name="ce8">
            <text:p>1532021338</text:p>
          </table:table-cell>
          <table:table-cell office:value-type="string" table:style-name="ce9">
            <text:p>中壢長榮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環中東路１５０號</text:p>
          </table:table-cell>
          <table:table-cell office:value-type="float" office:value="4631230" table:style-name="ce9">
            <text:p>4631230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5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21392" table:style-name="ce8">
            <text:p>1532021392</text:p>
          </table:table-cell>
          <table:table-cell office:value-type="string" table:style-name="ce9">
            <text:p>中美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中美路９５號１－３樓(含1樓夾層)</text:p>
          </table:table-cell>
          <table:table-cell office:value-type="float" office:value="4266222" table:style-name="ce9">
            <text:p>4266222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5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21374" table:style-name="ce8">
            <text:p>1532021374</text:p>
          </table:table-cell>
          <table:table-cell office:value-type="string" table:style-name="ce9">
            <text:p>長慎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中山東路二段５２５號１─２樓</text:p>
          </table:table-cell>
          <table:table-cell office:value-type="float" office:value="4569779" table:style-name="ce9">
            <text:p>4569779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932020034" table:style-name="ce8">
            <text:p>932020034</text:p>
          </table:table-cell>
          <table:table-cell office:value-type="string" table:style-name="ce9">
            <text:p>新國民醫療社團法人新國民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復興路１５２號</text:p>
          </table:table-cell>
          <table:table-cell office:value-type="float" office:value="4225180" table:style-name="ce9">
            <text:p>4225180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1532020215" table:style-name="ce8">
            <text:p>1532020215</text:p>
          </table:table-cell>
          <table:table-cell office:value-type="string" table:style-name="ce9">
            <text:p>祐民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民族路二段１８０號</text:p>
          </table:table-cell>
          <table:table-cell office:value-type="float" office:value="4915656" table:style-name="ce9">
            <text:p>4915656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1532021365" table:style-name="ce8">
            <text:p>1532021365</text:p>
          </table:table-cell>
          <table:table-cell office:value-type="string" table:style-name="ce9">
            <text:p>華揚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中北路二段３１６號</text:p>
          </table:table-cell>
          <table:table-cell office:value-type="float" office:value="4577200" table:style-name="ce9">
            <text:p>4577200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1532021418" table:style-name="ce8">
            <text:p>1532021418</text:p>
          </table:table-cell>
          <table:table-cell office:value-type="string" table:style-name="ce9">
            <text:p>天祥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五權里１３鄰志廣路１１９號</text:p>
          </table:table-cell>
          <table:table-cell office:value-type="float" office:value="4951866" table:style-name="ce9">
            <text:p>4951866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1532021310" table:style-name="ce8">
            <text:p>1532021310</text:p>
          </table:table-cell>
          <table:table-cell office:value-type="string" table:style-name="ce9">
            <text:p>仁祥醫院</text:p>
          </table:table-cell>
          <table:table-cell office:value-type="string" table:style-name="ce10">
            <text:p>中壢區</text:p>
          </table:table-cell>
          <table:table-cell office:value-type="string" table:style-name="ce11">
            <text:p>桃園市中壢區中美路13.15.17號1-6樓</text:p>
          </table:table-cell>
          <table:table-cell office:value-type="float" office:value="4223171" table:style-name="ce9">
            <text:p>4223171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-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1532040066" table:style-name="ce3">
            <text:p>1532040066</text:p>
          </table:table-cell>
          <table:table-cell office:value-type="string" table:style-name="ce4">
            <text:p>怡仁綜合醫院</text:p>
          </table:table-cell>
          <table:table-cell office:value-type="string" table:style-name="ce5">
            <text:p>楊梅區</text:p>
          </table:table-cell>
          <table:table-cell office:value-type="string" table:style-name="ce6">
            <text:p>桃園市楊梅區楊新北路３２１巷３０號</text:p>
          </table:table-cell>
          <table:table-cell office:value-type="float" office:value="4855566" table:style-name="ce4">
            <text:p>4855566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40039" table:style-name="ce3">
            <text:p>1532040039</text:p>
          </table:table-cell>
          <table:table-cell office:value-type="string" table:style-name="ce4">
            <text:p>天成醫院</text:p>
          </table:table-cell>
          <table:table-cell office:value-type="string" table:style-name="ce5">
            <text:p>楊梅區</text:p>
          </table:table-cell>
          <table:table-cell office:value-type="string" table:style-name="ce6">
            <text:p>桃園市楊梅區中山北路一段３５６號</text:p>
          </table:table-cell>
          <table:table-cell office:value-type="float" office:value="4782350" table:style-name="ce4">
            <text:p>4782350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532061065" table:style-name="ce8">
            <text:p>1532061065</text:p>
          </table:table-cell>
          <table:table-cell office:value-type="string" table:style-name="ce9">
            <text:p>大園敏盛醫院</text:p>
          </table:table-cell>
          <table:table-cell office:value-type="string" table:style-name="ce10">
            <text:p>大園區</text:p>
          </table:table-cell>
          <table:table-cell office:value-type="string" table:style-name="ce11">
            <text:p>桃園市大園區華中街２號</text:p>
          </table:table-cell>
          <table:table-cell office:value-type="float" office:value="3867521" table:style-name="ce9">
            <text:p>3867521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5">
            <text:p>V</text:p>
          </table:table-cell>
          <table:table-cell table:number-columns-repeated="16372"/>
        </table:table-row>
        <table:table-row table:style-name="ro4">
          <table:table-cell office:value-type="float" office:value="1132070011" table:style-name="ce3">
            <text:p>1132070011</text:p>
          </table:table-cell>
          <table:table-cell office:value-type="string" table:style-name="ce4">
            <text:p>長庚醫療財團法人林口長庚紀念醫院</text:p>
          </table:table-cell>
          <table:table-cell office:value-type="string" table:style-name="ce5">
            <text:p>龜山區</text:p>
          </table:table-cell>
          <table:table-cell office:value-type="string" table:style-name="ce6">
            <text:p>桃園市龜山區復興街５號、５之７號及文化一路１５號</text:p>
          </table:table-cell>
          <table:table-cell office:value-type="float" office:value="3281200" table:style-name="ce4">
            <text:p>3281200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16">
            <text:p>V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132071036" table:style-name="ce3">
            <text:p>1132071036</text:p>
          </table:table-cell>
          <table:table-cell office:value-type="string" table:style-name="ce4">
            <text:p>長庚醫療財團法人桃園長庚紀念醫院</text:p>
          </table:table-cell>
          <table:table-cell office:value-type="string" table:style-name="ce5">
            <text:p>龜山區</text:p>
          </table:table-cell>
          <table:table-cell office:value-type="string" table:style-name="ce6">
            <text:p>桃園市龜山區頂湖路１２３號、１２３之１號</text:p>
          </table:table-cell>
          <table:table-cell office:value-type="float" office:value="3196200" table:style-name="ce4">
            <text:p>3196200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70019" table:style-name="ce3">
            <text:p>1532070019</text:p>
          </table:table-cell>
          <table:table-cell office:value-type="string" table:style-name="ce4">
            <text:p>大明醫院</text:p>
          </table:table-cell>
          <table:table-cell office:value-type="string" table:style-name="ce5">
            <text:p>龜山區</text:p>
          </table:table-cell>
          <table:table-cell office:value-type="string" table:style-name="ce6">
            <text:p>桃園市龜山區龜山里萬壽路二段９６４號、９６６號</text:p>
          </table:table-cell>
          <table:table-cell office:value-type="float" office:value="3202792" table:style-name="ce4">
            <text:p>3202792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532090029" table:style-name="ce8">
            <text:p>532090029</text:p>
          </table:table-cell>
          <table:table-cell office:value-type="string" table:style-name="ce9">
            <text:p>國軍桃園總醫院附設民眾診療服務處</text:p>
          </table:table-cell>
          <table:table-cell office:value-type="string" table:style-name="ce10">
            <text:p>龍潭區</text:p>
          </table:table-cell>
          <table:table-cell office:value-type="string" table:style-name="ce11">
            <text:p>桃園市龍潭區中興里中興路１６８號</text:p>
          </table:table-cell>
          <table:table-cell office:value-type="float" office:value="4799595" table:style-name="ce9">
            <text:p>4799595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5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091081" table:style-name="ce8">
            <text:p>1532091081</text:p>
          </table:table-cell>
          <table:table-cell office:value-type="string" table:style-name="ce9">
            <text:p>龍潭敏盛醫院</text:p>
          </table:table-cell>
          <table:table-cell office:value-type="string" table:style-name="ce10">
            <text:p>龍潭區</text:p>
          </table:table-cell>
          <table:table-cell office:value-type="string" table:style-name="ce11">
            <text:p>桃園市龍潭區中豐路１６８號</text:p>
          </table:table-cell>
          <table:table-cell office:value-type="float" office:value="4794151" table:style-name="ce9">
            <text:p>4794151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table:style-name="ce15"/>
          <table:table-cell table:number-columns-repeated="16372"/>
        </table:table-row>
        <table:table-row table:style-name="ro4">
          <table:table-cell office:value-type="float" office:value="1532100049" table:style-name="ce3">
            <text:p>1532100049</text:p>
          </table:table-cell>
          <table:table-cell office:value-type="string" table:style-name="ce4">
            <text:p>聯新國際醫院</text:p>
          </table:table-cell>
          <table:table-cell office:value-type="string" table:style-name="ce5">
            <text:p>平鎮區</text:p>
          </table:table-cell>
          <table:table-cell office:value-type="string" table:style-name="ce6">
            <text:p>桃園市平鎮區廣泰路７７號、延平路二段４３０巷１１５號</text:p>
          </table:table-cell>
          <table:table-cell office:value-type="float" office:value="4941234" table:style-name="ce4">
            <text:p>4941234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14">
            <text:p>V</text:p>
          </table:table-cell>
          <table:table-cell table:number-columns-repeated="16372"/>
        </table:table-row>
        <table:table-row table:style-name="ro4">
          <table:table-cell office:value-type="float" office:value="1532101108" table:style-name="ce3">
            <text:p>1532101108</text:p>
          </table:table-cell>
          <table:table-cell office:value-type="string" table:style-name="ce4">
            <text:p>宋俊宏婦幼醫院</text:p>
          </table:table-cell>
          <table:table-cell office:value-type="string" table:style-name="ce5">
            <text:p>平鎮區</text:p>
          </table:table-cell>
          <table:table-cell office:value-type="string" table:style-name="ce6">
            <text:p>桃園市平鎮區民族路１９９號</text:p>
          </table:table-cell>
          <table:table-cell office:value-type="float" office:value="4020999" table:style-name="ce4">
            <text:p>4020999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532101117" table:style-name="ce3">
            <text:p>1532101117</text:p>
          </table:table-cell>
          <table:table-cell office:value-type="string" table:style-name="ce4">
            <text:p>秉坤婦幼醫院</text:p>
          </table:table-cell>
          <table:table-cell office:value-type="string" table:style-name="ce5">
            <text:p>平鎮區</text:p>
          </table:table-cell>
          <table:table-cell office:value-type="string" table:style-name="ce6">
            <text:p>桃園市平鎮區延平路２段１２９號</text:p>
          </table:table-cell>
          <table:table-cell office:value-type="float" office:value="4025866" table:style-name="ce4">
            <text:p>4025866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V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532100012" table:style-name="ce3">
            <text:p>1532100012</text:p>
          </table:table-cell>
          <table:table-cell office:value-type="string" table:style-name="ce4">
            <text:p>新永和醫院</text:p>
          </table:table-cell>
          <table:table-cell office:value-type="string" table:style-name="ce5">
            <text:p>平鎮區</text:p>
          </table:table-cell>
          <table:table-cell office:value-type="string" table:style-name="ce6">
            <text:p>桃園市平鎮區延平路一段８１號</text:p>
          </table:table-cell>
          <table:table-cell office:value-type="float" office:value="4220606" table:style-name="ce4">
            <text:p>4220606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532101091" table:style-name="ce3">
            <text:p>1532101091</text:p>
          </table:table-cell>
          <table:table-cell office:value-type="string" table:style-name="ce4">
            <text:p>陽明醫院</text:p>
          </table:table-cell>
          <table:table-cell office:value-type="string" table:style-name="ce5">
            <text:p>平鎮區</text:p>
          </table:table-cell>
          <table:table-cell office:value-type="string" table:style-name="ce6">
            <text:p>桃園市平鎮區延平路二段５６號</text:p>
          </table:table-cell>
          <table:table-cell office:value-type="float" office:value="4929929" table:style-name="ce4">
            <text:p>4929929</text:p>
          </table:table-cell>
          <table:table-cell office:value-type="string" table:style-name="ce5">
            <text:p>V</text:p>
          </table:table-cell>
          <table:table-cell office:value-type="string" table:style-name="ce5">
            <text:p>V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table:style-name="ce14"/>
          <table:table-cell table:number-columns-repeated="16372"/>
        </table:table-row>
        <table:table-row table:style-name="ro4">
          <table:table-cell office:value-type="float" office:value="132110519" table:style-name="ce8">
            <text:p>132110519</text:p>
          </table:table-cell>
          <table:table-cell office:value-type="string" table:style-name="ce9">
            <text:p>衛生福利部桃園醫院新屋分院</text:p>
          </table:table-cell>
          <table:table-cell office:value-type="string" table:style-name="ce10">
            <text:p>新屋區</text:p>
          </table:table-cell>
          <table:table-cell office:value-type="string" table:style-name="ce11">
            <text:p>桃園市新屋區新屋村１４鄰新福二路６號</text:p>
          </table:table-cell>
          <table:table-cell office:value-type="float" office:value="4971989" table:style-name="ce9">
            <text:p>4971989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V</text:p>
          </table:table-cell>
          <table:table-cell office:value-type="string" table:style-name="ce10">
            <text:p>-</text:p>
          </table:table-cell>
          <table:table-cell table:style-name="ce15"/>
          <table:table-cell table:number-columns-repeated="16372"/>
        </table:table-row>
        <table:table-row table:number-rows-repeated="1048542" table:style-name="ro2">
          <table:table-cell table:number-columns-repeated="16384"/>
        </table:table-row>
      </table:table>
      <table:database-ranges>
        <table:database-range table:target-range-address="工作表1.A4:工作表1.L34" table:contains-header="false">
          <table:sort>
            <table:sort-by table:field-number="2" table:data-type="桃園區,中壢區,大溪區,楊梅區,蘆竹區,大園區,龜山區,八德區,龍潭區,平鎮區,新屋區,觀音區,復興區"/>
            <table:sort-by table:field-number="5" table:data-type="V,-"/>
            <table:sort-by table:field-number="8" table:data-type="V,-"/>
            <table:sort-by table:field-number="7" table:data-type="V,-"/>
            <table:sort-by table:field-number="11" table:data-type="V,-"/>
            <table:sort-by table:field-number="0"/>
          </table:sort>
        </table:database-range>
        <table:database-range table:target-range-address="工作表1.A3:工作表1.T34" table:display-filter-buttons="true">
          <table:sort>
            <table:sort-by table:field-number="2" table:order="descending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Microsoft JhengHei Light" svg:font-family="&quot;Microsoft JhengHei Light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梁邵涵</meta:initial-creator>
    <dc:creator>梁邵涵</dc:creator>
    <meta:creation-date>2026-04-29T06:17:08Z</meta:creation-date>
    <dc:date>2026-05-04T08:18:49Z</dc:date>
  </office:meta>
</office:document-meta>
</file>